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067cm"/>
    </style:style>
    <style:style style:name="co2" style:family="table-column">
      <style:table-column-properties fo:break-before="auto" style:column-width="3.669cm"/>
    </style:style>
    <style:style style:name="co3" style:family="table-column">
      <style:table-column-properties fo:break-before="auto" style:column-width="8.975cm"/>
    </style:style>
    <style:style style:name="co4" style:family="table-column">
      <style:table-column-properties fo:break-before="auto" style:column-width="2.447cm"/>
    </style:style>
    <style:style style:name="co5" style:family="table-column">
      <style:table-column-properties fo:break-before="auto" style:column-width="4.588cm"/>
    </style:style>
    <style:style style:name="co6" style:family="table-column">
      <style:table-column-properties fo:break-before="auto" style:column-width="5.533cm"/>
    </style:style>
    <style:style style:name="co7" style:family="table-column">
      <style:table-column-properties fo:break-before="auto" style:column-width="7.569cm"/>
    </style:style>
    <style:style style:name="co8" style:family="table-column">
      <style:table-column-properties fo:break-before="auto" style:column-width="1.77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526cm" fo:break-before="auto" style:use-optimal-row-height="true"/>
    </style:style>
    <style:style style:name="ro2" style:family="table-row">
      <style:table-row-properties style:row-height="0.942cm" fo:break-before="auto" style:use-optimal-row-height="true"/>
    </style:style>
    <style:style style:name="ro3" style:family="table-row">
      <style:table-row-properties style:row-height="0.894cm" fo:break-before="auto" style:use-optimal-row-height="true"/>
    </style:style>
    <style:style style:name="ro4" style:family="table-row">
      <style:table-row-properties style:row-height="0.517cm" fo:break-before="auto" style:use-optimal-row-height="true"/>
    </style:style>
    <style:style style:name="ta1" style:family="table" style:master-page-name="PageStyle_5f_Mandati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text-align-source="fix" style:repeat-content="false" fo:padding="0.071cm"/>
      <style:paragraph-properties fo:text-align="center" fo:margin-left="0cm"/>
    </style:style>
    <style:style style:name="ce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4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wrap" fo:border="0.74pt solid #000000" fo:padding="0.071cm"/>
      <style:paragraph-properties fo:text-align="center" fo:margin-left="0cm"/>
    </style:style>
    <style:style style:name="ce7" style:family="table-cell" style:parent-style-name="Default">
      <style:table-cell-properties style:text-align-source="fix" style:repeat-content="false" fo:wrap-option="wrap" fo:padding="0.071cm"/>
      <style:paragraph-properties fo:text-align="center" fo:margin-left="0cm"/>
    </style:style>
    <style:style style:name="ce8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10" style:family="table-cell" style:parent-style-name="Default">
      <style:table-cell-properties style:text-align-source="fix" style:repeat-content="false" fo:padding="0.071cm"/>
      <style:paragraph-properties fo:text-align="end" fo:margin-left="0cm"/>
    </style:style>
    <style:style style:name="ce11" style:family="table-cell" style:parent-style-name="Default">
      <style:table-cell-properties style:text-align-source="fix" style:repeat-content="false" fo:border="0.74pt solid #000000" fo:padding="0.071cm"/>
      <style:paragraph-properties fo:text-align="center" fo:margin-left="0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Mandati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7"/>
        <table:table-column table:style-name="co4" table:default-cell-style-name="ce10"/>
        <table:table-column table:style-name="co5" table:default-cell-style-name="ce3"/>
        <table:table-column table:style-name="co6" table:default-cell-style-name="ce7"/>
        <table:table-column table:style-name="co7" table:default-cell-style-name="ce7"/>
        <table:table-column table:style-name="co8" table:number-columns-repeated="16369"/>
        <table:table-row table:style-name="ro1">
          <table:table-cell table:style-name="ce1" office:value-type="string" calcext:value-type="string">
            <text:p>Num.Man.</text:p>
          </table:table-cell>
          <table:table-cell table:style-name="ce1" office:value-type="string" calcext:value-type="string">
            <text:p>Data Mand.</text:p>
          </table:table-cell>
          <table:table-cell table:style-name="ce14" office:value-type="string" calcext:value-type="string">
            <text:p>Beneficiario</text:p>
          </table:table-cell>
          <table:table-cell table:style-name="ce8" office:value-type="string" calcext:value-type="string">
            <text:p>Importo</text:p>
          </table:table-cell>
          <table:table-cell table:style-name="ce1" office:value-type="string" calcext:value-type="string" table:number-columns-spanned="2" table:number-rows-spanned="1">
            <text:p>Tipologia Spesa</text:p>
          </table:table-cell>
          <table:covered-table-cell table:style-name="ce14" office:value-type="string" calcext:value-type="string">
            <text:p>P.Fin.Descr.Macro</text:p>
          </table:covered-table-cell>
          <table:table-cell table:style-name="ce14" office:value-type="string" calcext:value-type="string">
            <text:p>Natura economica Spesa </text:p>
          </table:table-cell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4" office:value-type="date" office:date-value="2026-01-08" calcext:value-type="date">
            <text:p>0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8.3" calcext:value-type="float">
            <text:p>78,3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83.53" calcext:value-type="float">
            <text:p>583,5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3" calcext:value-type="float">
            <text:p>3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3.86" calcext:value-type="float">
            <text:p>283,8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" calcext:value-type="float">
            <text:p>4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380.08" calcext:value-type="float">
            <text:p>3.380,0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ltre imprese</text:p>
          </table:table-cell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00" calcext:value-type="float">
            <text:p>6.0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3">
          <table:table-cell table:style-name="ce2" office:value-type="float" office:value="6" calcext:value-type="float">
            <text:p>6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1303.76" calcext:value-type="float">
            <text:p>11.303,76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1303.76" calcext:value-type="float">
            <text:p>11.303,76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1303.76" calcext:value-type="float">
            <text:p>11.303,76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1303.76" calcext:value-type="float">
            <text:p>11.303,76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9138.97" calcext:value-type="float">
            <text:p>9.138,97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5315.14" calcext:value-type="float">
            <text:p>15.315,14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8668.34" calcext:value-type="float">
            <text:p>8.668,34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4260.82" calcext:value-type="float">
            <text:p>14.260,82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1282.09" calcext:value-type="float">
            <text:p>11.282,09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1303.76" calcext:value-type="float">
            <text:p>11.303,76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Altre spese in conto capitale</text:p>
          </table:table-cell>
          <table:table-cell table:style-name="ce6" office:value-type="string" calcext:value-type="string">
            <text:p>Rimborsi in conto capitale a Famiglie di somme non dovute o incassate in eccesso</text:p>
          </table:table-cell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75" calcext:value-type="float">
            <text:p>77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17" calcext:value-type="float">
            <text:p>17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5.45" calcext:value-type="float">
            <text:p>55,4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8" calcext:value-type="float">
            <text:p>18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9.87" calcext:value-type="float">
            <text:p>289,8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19" calcext:value-type="float">
            <text:p>19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0" calcext:value-type="float">
            <text:p>25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20" calcext:value-type="float">
            <text:p>20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71.62" calcext:value-type="float">
            <text:p>3.471,6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sanitari</text:p>
          </table:table-cell>
        </table:table-row>
        <table:table-row table:style-name="ro1">
          <table:table-cell table:style-name="ce2" office:value-type="float" office:value="21" calcext:value-type="float">
            <text:p>21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.44" calcext:value-type="float">
            <text:p>39,4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22" calcext:value-type="float">
            <text:p>22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9.6" calcext:value-type="float">
            <text:p>219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1">
          <table:table-cell table:style-name="ce2" office:value-type="float" office:value="23" calcext:value-type="float">
            <text:p>23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7867.18" calcext:value-type="float">
            <text:p>57.867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54.4" calcext:value-type="float">
            <text:p>2.854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25" calcext:value-type="float">
            <text:p>25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20" calcext:value-type="float">
            <text:p>1.12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26" calcext:value-type="float">
            <text:p>26</text:p>
          </table:table-cell>
          <table:table-cell table:style-name="ce4" office:value-type="date" office:date-value="2026-01-09" calcext:value-type="date">
            <text:p>0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1.69" calcext:value-type="float">
            <text:p>301,6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" calcext:value-type="float">
            <text:p>27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2.5" calcext:value-type="float">
            <text:p>152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1">
          <table:table-cell table:style-name="ce2" office:value-type="float" office:value="28" calcext:value-type="float">
            <text:p>28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80" calcext:value-type="float">
            <text:p>4.88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35.53" calcext:value-type="float">
            <text:p>1.735,5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Organi e incarichi istituzionali dell'amministrazione</text:p>
          </table:table-cell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321.86" calcext:value-type="float">
            <text:p>7.321,8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32" calcext:value-type="float">
            <text:p>32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2.04" calcext:value-type="float">
            <text:p>52,0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sanitari</text:p>
          </table:table-cell>
        </table:table-row>
        <table:table-row table:style-name="ro1">
          <table:table-cell table:style-name="ce2" office:value-type="float" office:value="33" calcext:value-type="float">
            <text:p>33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36.72" calcext:value-type="float">
            <text:p>336,7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0.24" calcext:value-type="float">
            <text:p>600,24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Hardware</text:p>
          </table:table-cell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91" calcext:value-type="float">
            <text:p>4.891,0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81.02" calcext:value-type="float">
            <text:p>1.081,02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31" calcext:value-type="float">
            <text:p>1.131,0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59.68" calcext:value-type="float">
            <text:p>859,68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1">
          <table:table-cell table:style-name="ce2" office:value-type="float" office:value="39" calcext:value-type="float">
            <text:p>39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8.3" calcext:value-type="float">
            <text:p>78,3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0" calcext:value-type="float">
            <text:p>40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17.4" calcext:value-type="float">
            <text:p>817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59.8" calcext:value-type="float">
            <text:p>1.459,8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2">
          <table:table-cell table:style-name="ce2" office:value-type="float" office:value="42" calcext:value-type="float">
            <text:p>42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10.14" calcext:value-type="float">
            <text:p>6.110,1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Locali</text:p>
          </table:table-cell>
        </table:table-row>
        <table:table-row table:style-name="ro1">
          <table:table-cell table:style-name="ce2" office:value-type="float" office:value="44" calcext:value-type="float">
            <text:p>44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69.37" calcext:value-type="float">
            <text:p>869,3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5" calcext:value-type="float">
            <text:p>45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1.9" calcext:value-type="float">
            <text:p>121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6" calcext:value-type="float">
            <text:p>46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88" calcext:value-type="float">
            <text:p>0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7" calcext:value-type="float">
            <text:p>47</text:p>
          </table:table-cell>
          <table:table-cell table:style-name="ce4" office:value-type="date" office:date-value="2026-01-12" calcext:value-type="date">
            <text:p>1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0.8" calcext:value-type="float">
            <text:p>170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8" calcext:value-type="float">
            <text:p>4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38.42" calcext:value-type="float">
            <text:p>638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49" calcext:value-type="float">
            <text:p>4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3.84" calcext:value-type="float">
            <text:p>63,8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0" calcext:value-type="float">
            <text:p>5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8.93" calcext:value-type="float">
            <text:p>308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1" calcext:value-type="float">
            <text:p>5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.89" calcext:value-type="float">
            <text:p>30,8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2" calcext:value-type="float">
            <text:p>5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6.77" calcext:value-type="float">
            <text:p>116,7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3" calcext:value-type="float">
            <text:p>5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.68" calcext:value-type="float">
            <text:p>11,6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4" calcext:value-type="float">
            <text:p>5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66" calcext:value-type="float">
            <text:p>14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5" calcext:value-type="float">
            <text:p>5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47" calcext:value-type="float">
            <text:p>1,4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6" calcext:value-type="float">
            <text:p>5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.98" calcext:value-type="float">
            <text:p>18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" calcext:value-type="float">
            <text:p>5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9" calcext:value-type="float">
            <text:p>1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" calcext:value-type="float">
            <text:p>5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.31" calcext:value-type="float">
            <text:p>16,3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" calcext:value-type="float">
            <text:p>5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62" calcext:value-type="float">
            <text:p>1,6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" calcext:value-type="float">
            <text:p>6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.99" calcext:value-type="float">
            <text:p>21,9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" calcext:value-type="float">
            <text:p>6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.2" calcext:value-type="float">
            <text:p>2,2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" calcext:value-type="float">
            <text:p>6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9.88" calcext:value-type="float">
            <text:p>79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" calcext:value-type="float">
            <text:p>6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.99" calcext:value-type="float">
            <text:p>7,9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" calcext:value-type="float">
            <text:p>6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3.81" calcext:value-type="float">
            <text:p>83,8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5" calcext:value-type="float">
            <text:p>6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.38" calcext:value-type="float">
            <text:p>8,3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6" calcext:value-type="float">
            <text:p>6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67.71" calcext:value-type="float">
            <text:p>667,7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7" calcext:value-type="float">
            <text:p>6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6.77" calcext:value-type="float">
            <text:p>66,7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8" calcext:value-type="float">
            <text:p>6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1.05" calcext:value-type="float">
            <text:p>31,0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9" calcext:value-type="float">
            <text:p>6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.1" calcext:value-type="float">
            <text:p>3,1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0" calcext:value-type="float">
            <text:p>7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48.06" calcext:value-type="float">
            <text:p>448,0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1" calcext:value-type="float">
            <text:p>7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4.8" calcext:value-type="float">
            <text:p>44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2" calcext:value-type="float">
            <text:p>7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2.86" calcext:value-type="float">
            <text:p>352,8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3" calcext:value-type="float">
            <text:p>7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.28" calcext:value-type="float">
            <text:p>35,2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4" calcext:value-type="float">
            <text:p>7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.18" calcext:value-type="float">
            <text:p>25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5" calcext:value-type="float">
            <text:p>7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.52" calcext:value-type="float">
            <text:p>2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6" calcext:value-type="float">
            <text:p>7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7" calcext:value-type="float">
            <text:p>7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" calcext:value-type="float">
            <text:p>7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02.25" calcext:value-type="float">
            <text:p>1.202,2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" calcext:value-type="float">
            <text:p>7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0.23" calcext:value-type="float">
            <text:p>120,2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" calcext:value-type="float">
            <text:p>8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89" calcext:value-type="float">
            <text:p>15,8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" calcext:value-type="float">
            <text:p>8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59" calcext:value-type="float">
            <text:p>1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" calcext:value-type="float">
            <text:p>8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4.27" calcext:value-type="float">
            <text:p>404,2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" calcext:value-type="float">
            <text:p>8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41" calcext:value-type="float">
            <text:p>40,4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" calcext:value-type="float">
            <text:p>8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4.52" calcext:value-type="float">
            <text:p>234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" calcext:value-type="float">
            <text:p>8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.45" calcext:value-type="float">
            <text:p>23,4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" calcext:value-type="float">
            <text:p>8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79" calcext:value-type="float">
            <text:p>12,7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" calcext:value-type="float">
            <text:p>8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28" calcext:value-type="float">
            <text:p>1,2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8" calcext:value-type="float">
            <text:p>8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" calcext:value-type="float">
            <text:p>8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" calcext:value-type="float">
            <text:p>9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.42" calcext:value-type="float">
            <text:p>11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" calcext:value-type="float">
            <text:p>9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14" calcext:value-type="float">
            <text:p>1,1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" calcext:value-type="float">
            <text:p>9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4.05" calcext:value-type="float">
            <text:p>614,0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" calcext:value-type="float">
            <text:p>9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.4" calcext:value-type="float">
            <text:p>61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" calcext:value-type="float">
            <text:p>9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5" calcext:value-type="float">
            <text:p>10,9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5" calcext:value-type="float">
            <text:p>9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6" calcext:value-type="float">
            <text:p>9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" calcext:value-type="float">
            <text:p>9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8" calcext:value-type="float">
            <text:p>9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9" calcext:value-type="float">
            <text:p>9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0" calcext:value-type="float">
            <text:p>10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89" calcext:value-type="float">
            <text:p>12,8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1" calcext:value-type="float">
            <text:p>10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29" calcext:value-type="float">
            <text:p>1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2" calcext:value-type="float">
            <text:p>10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3" calcext:value-type="float">
            <text:p>10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4" calcext:value-type="float">
            <text:p>10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5" calcext:value-type="float">
            <text:p>10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6" calcext:value-type="float">
            <text:p>10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.45" calcext:value-type="float">
            <text:p>21,4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7" calcext:value-type="float">
            <text:p>10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.15" calcext:value-type="float">
            <text:p>2,1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8" calcext:value-type="float">
            <text:p>10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34" calcext:value-type="float">
            <text:p>14,3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9" calcext:value-type="float">
            <text:p>10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43" calcext:value-type="float">
            <text:p>1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0" calcext:value-type="float">
            <text:p>11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89" calcext:value-type="float">
            <text:p>12,8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1" calcext:value-type="float">
            <text:p>11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29" calcext:value-type="float">
            <text:p>1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2" calcext:value-type="float">
            <text:p>11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3" calcext:value-type="float">
            <text:p>11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4" calcext:value-type="float">
            <text:p>11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4" calcext:value-type="float">
            <text:p>12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5" calcext:value-type="float">
            <text:p>11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24" calcext:value-type="float">
            <text:p>1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6" calcext:value-type="float">
            <text:p>11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7" calcext:value-type="float">
            <text:p>11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8" calcext:value-type="float">
            <text:p>11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19" calcext:value-type="float">
            <text:p>11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0" calcext:value-type="float">
            <text:p>12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4" calcext:value-type="float">
            <text:p>15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1" calcext:value-type="float">
            <text:p>12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54" calcext:value-type="float">
            <text:p>1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2" calcext:value-type="float">
            <text:p>12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.4" calcext:value-type="float">
            <text:p>25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3" calcext:value-type="float">
            <text:p>12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.54" calcext:value-type="float">
            <text:p>2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4" calcext:value-type="float">
            <text:p>12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98" calcext:value-type="float">
            <text:p>14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5" calcext:value-type="float">
            <text:p>12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5" calcext:value-type="float">
            <text:p>1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6" calcext:value-type="float">
            <text:p>12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98" calcext:value-type="float">
            <text:p>14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7" calcext:value-type="float">
            <text:p>12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5" calcext:value-type="float">
            <text:p>1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8" calcext:value-type="float">
            <text:p>12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.93" calcext:value-type="float">
            <text:p>1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29" calcext:value-type="float">
            <text:p>12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09" calcext:value-type="float">
            <text:p>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30" calcext:value-type="float">
            <text:p>13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.42" calcext:value-type="float">
            <text:p>11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31" calcext:value-type="float">
            <text:p>13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14" calcext:value-type="float">
            <text:p>1,1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32" calcext:value-type="float">
            <text:p>13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5.97" calcext:value-type="float">
            <text:p>255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2">
          <table:table-cell table:style-name="ce2" office:value-type="float" office:value="133" calcext:value-type="float">
            <text:p>13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49.82" calcext:value-type="float">
            <text:p>6.049,82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134" calcext:value-type="float">
            <text:p>13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978" calcext:value-type="float">
            <text:p>5.978,0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135" calcext:value-type="float">
            <text:p>13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56.8" calcext:value-type="float">
            <text:p>1.756,8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136" calcext:value-type="float">
            <text:p>13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720.21" calcext:value-type="float">
            <text:p>10.720,2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137" calcext:value-type="float">
            <text:p>13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21.98" calcext:value-type="float">
            <text:p>821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138" calcext:value-type="float">
            <text:p>13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32.17" calcext:value-type="float">
            <text:p>932,1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139" calcext:value-type="float">
            <text:p>13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08.58" calcext:value-type="float">
            <text:p>3.808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140" calcext:value-type="float">
            <text:p>140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85.36" calcext:value-type="float">
            <text:p>1.285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141" calcext:value-type="float">
            <text:p>141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221.83" calcext:value-type="float">
            <text:p>2.221,8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142" calcext:value-type="float">
            <text:p>142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65.54" calcext:value-type="float">
            <text:p>1.165,54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143" calcext:value-type="float">
            <text:p>143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9.18" calcext:value-type="float">
            <text:p>389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2">
          <table:table-cell table:style-name="ce2" office:value-type="float" office:value="144" calcext:value-type="float">
            <text:p>144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0" calcext:value-type="float">
            <text:p>75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145" calcext:value-type="float">
            <text:p>145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61.19" calcext:value-type="float">
            <text:p>861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46" calcext:value-type="float">
            <text:p>146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75.6" calcext:value-type="float">
            <text:p>6.075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47" calcext:value-type="float">
            <text:p>147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10" calcext:value-type="float">
            <text:p>1.21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2">
          <table:table-cell table:style-name="ce2" office:value-type="float" office:value="148" calcext:value-type="float">
            <text:p>148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013.92" calcext:value-type="float">
            <text:p>30.013,92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Contributi agli investimenti</text:p>
          </table:table-cell>
          <table:table-cell table:style-name="ce6" office:value-type="string" calcext:value-type="string">
            <text:p>Contributi agli investimenti a Istituzioni Sociali Private</text:p>
          </table:table-cell>
        </table:table-row>
        <table:table-row table:style-name="ro1">
          <table:table-cell table:style-name="ce2" office:value-type="float" office:value="149" calcext:value-type="float">
            <text:p>149</text:p>
          </table:table-cell>
          <table:table-cell table:style-name="ce4" office:value-type="date" office:date-value="2026-01-13" calcext:value-type="date">
            <text:p>13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7999.72" calcext:value-type="float">
            <text:p>27.999,7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finanziari</text:p>
          </table:table-cell>
        </table:table-row>
        <table:table-row table:style-name="ro1">
          <table:table-cell table:style-name="ce2" office:value-type="float" office:value="150" calcext:value-type="float">
            <text:p>150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02" calcext:value-type="float">
            <text:p>12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1" calcext:value-type="float">
            <text:p>151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.06" calcext:value-type="float">
            <text:p>8,0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2" calcext:value-type="float">
            <text:p>152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8.24" calcext:value-type="float">
            <text:p>208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3" calcext:value-type="float">
            <text:p>153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84" calcext:value-type="float">
            <text:p>14,8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4" calcext:value-type="float">
            <text:p>154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07" calcext:value-type="float">
            <text:p>14,0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5" calcext:value-type="float">
            <text:p>155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77" calcext:value-type="float">
            <text:p>15,7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6" calcext:value-type="float">
            <text:p>156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77" calcext:value-type="float">
            <text:p>15,7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7" calcext:value-type="float">
            <text:p>157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5.57" calcext:value-type="float">
            <text:p>55,5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8" calcext:value-type="float">
            <text:p>158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07" calcext:value-type="float">
            <text:p>14,0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59" calcext:value-type="float">
            <text:p>159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02" calcext:value-type="float">
            <text:p>12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0" calcext:value-type="float">
            <text:p>160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02" calcext:value-type="float">
            <text:p>12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1" calcext:value-type="float">
            <text:p>161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76.43" calcext:value-type="float">
            <text:p>276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2" calcext:value-type="float">
            <text:p>162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02" calcext:value-type="float">
            <text:p>12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3" calcext:value-type="float">
            <text:p>163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02" calcext:value-type="float">
            <text:p>12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4" calcext:value-type="float">
            <text:p>164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02" calcext:value-type="float">
            <text:p>12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5" calcext:value-type="float">
            <text:p>165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43" calcext:value-type="float">
            <text:p>14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6" calcext:value-type="float">
            <text:p>166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.48" calcext:value-type="float">
            <text:p>16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7" calcext:value-type="float">
            <text:p>167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43" calcext:value-type="float">
            <text:p>14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8" calcext:value-type="float">
            <text:p>168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43" calcext:value-type="float">
            <text:p>14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69" calcext:value-type="float">
            <text:p>169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43" calcext:value-type="float">
            <text:p>14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70" calcext:value-type="float">
            <text:p>170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1" calcext:value-type="float">
            <text:p>13,1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71" calcext:value-type="float">
            <text:p>171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1.65" calcext:value-type="float">
            <text:p>41,6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72" calcext:value-type="float">
            <text:p>172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56" calcext:value-type="float">
            <text:p>12,5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73" calcext:value-type="float">
            <text:p>173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220.21" calcext:value-type="float">
            <text:p>2.220,2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174" calcext:value-type="float">
            <text:p>174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2000" calcext:value-type="float">
            <text:p>2.0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175" calcext:value-type="float">
            <text:p>175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6.98" calcext:value-type="float">
            <text:p>376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2">
          <table:table-cell table:style-name="ce2" office:value-type="float" office:value="176" calcext:value-type="float">
            <text:p>176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000" calcext:value-type="float">
            <text:p>5.0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4">
          <table:table-cell table:style-name="ce2" office:value-type="float" office:value="177" calcext:value-type="float">
            <text:p>177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4.8" calcext:value-type="float">
            <text:p>244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4">
          <table:table-cell table:style-name="ce2" office:value-type="float" office:value="178" calcext:value-type="float">
            <text:p>178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9.23" calcext:value-type="float">
            <text:p>609,2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4">
          <table:table-cell table:style-name="ce2" office:value-type="float" office:value="179" calcext:value-type="float">
            <text:p>179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52.29" calcext:value-type="float">
            <text:p>1.352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4">
          <table:table-cell table:style-name="ce2" office:value-type="float" office:value="180" calcext:value-type="float">
            <text:p>180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56.8" calcext:value-type="float">
            <text:p>1.756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4">
          <table:table-cell table:style-name="ce2" office:value-type="float" office:value="181" calcext:value-type="float">
            <text:p>181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5.63" calcext:value-type="float">
            <text:p>355,6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2">
          <table:table-cell table:style-name="ce2" office:value-type="float" office:value="182" calcext:value-type="float">
            <text:p>182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74.5" calcext:value-type="float">
            <text:p>274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1">
          <table:table-cell table:style-name="ce2" office:value-type="float" office:value="183" calcext:value-type="float">
            <text:p>183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64" calcext:value-type="float">
            <text:p>1.464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184" calcext:value-type="float">
            <text:p>184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13.73" calcext:value-type="float">
            <text:p>1.713,7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185" calcext:value-type="float">
            <text:p>185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6.74" calcext:value-type="float">
            <text:p>386,7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186" calcext:value-type="float">
            <text:p>186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6.74" calcext:value-type="float">
            <text:p>76,7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187" calcext:value-type="float">
            <text:p>187</text:p>
          </table:table-cell>
          <table:table-cell table:style-name="ce4" office:value-type="date" office:date-value="2026-01-14" calcext:value-type="date">
            <text:p>14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.79" calcext:value-type="float">
            <text:p>23,7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188" calcext:value-type="float">
            <text:p>188</text:p>
          </table:table-cell>
          <table:table-cell table:style-name="ce4" office:value-type="date" office:date-value="2026-01-15" calcext:value-type="date">
            <text:p>15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2" calcext:value-type="float">
            <text:p>12,2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89" calcext:value-type="float">
            <text:p>189</text:p>
          </table:table-cell>
          <table:table-cell table:style-name="ce4" office:value-type="date" office:date-value="2026-01-15" calcext:value-type="date">
            <text:p>15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.6" calcext:value-type="float">
            <text:p>36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90" calcext:value-type="float">
            <text:p>190</text:p>
          </table:table-cell>
          <table:table-cell table:style-name="ce4" office:value-type="date" office:date-value="2026-01-15" calcext:value-type="date">
            <text:p>15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2" calcext:value-type="float">
            <text:p>12,2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91" calcext:value-type="float">
            <text:p>191</text:p>
          </table:table-cell>
          <table:table-cell table:style-name="ce4" office:value-type="date" office:date-value="2026-01-15" calcext:value-type="date">
            <text:p>15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.6" calcext:value-type="float">
            <text:p>36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92" calcext:value-type="float">
            <text:p>192</text:p>
          </table:table-cell>
          <table:table-cell table:style-name="ce4" office:value-type="date" office:date-value="2026-01-15" calcext:value-type="date">
            <text:p>15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80" calcext:value-type="float">
            <text:p>4.88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1">
          <table:table-cell table:style-name="ce2" office:value-type="float" office:value="193" calcext:value-type="float">
            <text:p>193</text:p>
          </table:table-cell>
          <table:table-cell table:style-name="ce4" office:value-type="date" office:date-value="2026-01-15" calcext:value-type="date">
            <text:p>15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72.72" calcext:value-type="float">
            <text:p>772,7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94" calcext:value-type="float">
            <text:p>194</text:p>
          </table:table-cell>
          <table:table-cell table:style-name="ce4" office:value-type="date" office:date-value="2026-01-15" calcext:value-type="date">
            <text:p>15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00.75" calcext:value-type="float">
            <text:p>2.000,7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ltre imprese</text:p>
          </table:table-cell>
        </table:table-row>
        <table:table-row table:style-name="ro1">
          <table:table-cell table:style-name="ce2" office:value-type="float" office:value="195" calcext:value-type="float">
            <text:p>195</text:p>
          </table:table-cell>
          <table:table-cell table:style-name="ce4" office:value-type="date" office:date-value="2026-01-15" calcext:value-type="date">
            <text:p>15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00" calcext:value-type="float">
            <text:p>5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ltre imprese</text:p>
          </table:table-cell>
        </table:table-row>
        <table:table-row table:style-name="ro1">
          <table:table-cell table:style-name="ce2" office:value-type="float" office:value="197" calcext:value-type="float">
            <text:p>197</text:p>
          </table:table-cell>
          <table:table-cell table:style-name="ce4" office:value-type="date" office:date-value="2026-01-16" calcext:value-type="date">
            <text:p>1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948" calcext:value-type="float">
            <text:p>10.948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198" calcext:value-type="float">
            <text:p>198</text:p>
          </table:table-cell>
          <table:table-cell table:style-name="ce4" office:value-type="date" office:date-value="2026-01-19" calcext:value-type="date">
            <text:p>1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68.94" calcext:value-type="float">
            <text:p>468,9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ggi di riscossione</text:p>
          </table:table-cell>
        </table:table-row>
        <table:table-row table:style-name="ro1">
          <table:table-cell table:style-name="ce2" office:value-type="float" office:value="200" calcext:value-type="float">
            <text:p>200</text:p>
          </table:table-cell>
          <table:table-cell table:style-name="ce4" office:value-type="date" office:date-value="2026-01-19" calcext:value-type="date">
            <text:p>1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4342.58" calcext:value-type="float">
            <text:p>74.342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01" calcext:value-type="float">
            <text:p>201</text:p>
          </table:table-cell>
          <table:table-cell table:style-name="ce4" office:value-type="date" office:date-value="2026-01-19" calcext:value-type="date">
            <text:p>1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37" calcext:value-type="float">
            <text:p>1.037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1">
          <table:table-cell table:style-name="ce2" office:value-type="float" office:value="202" calcext:value-type="float">
            <text:p>20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76.42" calcext:value-type="float">
            <text:p>976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03" calcext:value-type="float">
            <text:p>20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.84" calcext:value-type="float">
            <text:p>5,8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04" calcext:value-type="float">
            <text:p>20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15.4" calcext:value-type="float">
            <text:p>1.615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05" calcext:value-type="float">
            <text:p>20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5.61" calcext:value-type="float">
            <text:p>755,6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06" calcext:value-type="float">
            <text:p>20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59" calcext:value-type="float">
            <text:p>12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07" calcext:value-type="float">
            <text:p>20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5.87" calcext:value-type="float">
            <text:p>45,8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08" calcext:value-type="float">
            <text:p>20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7.75" calcext:value-type="float">
            <text:p>57,7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09" calcext:value-type="float">
            <text:p>209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63" calcext:value-type="float">
            <text:p>13,6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0" calcext:value-type="float">
            <text:p>210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59" calcext:value-type="float">
            <text:p>12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1" calcext:value-type="float">
            <text:p>211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9.69" calcext:value-type="float">
            <text:p>139,6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2" calcext:value-type="float">
            <text:p>21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8.09" calcext:value-type="float">
            <text:p>248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3" calcext:value-type="float">
            <text:p>21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3.43" calcext:value-type="float">
            <text:p>163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4" calcext:value-type="float">
            <text:p>21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9.66" calcext:value-type="float">
            <text:p>99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5" calcext:value-type="float">
            <text:p>21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.48" calcext:value-type="float">
            <text:p>25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6" calcext:value-type="float">
            <text:p>21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6.99" calcext:value-type="float">
            <text:p>26,9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7" calcext:value-type="float">
            <text:p>21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.35" calcext:value-type="float">
            <text:p>39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8" calcext:value-type="float">
            <text:p>21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04" calcext:value-type="float">
            <text:p>40,0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19" calcext:value-type="float">
            <text:p>219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0.89" calcext:value-type="float">
            <text:p>80,8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0" calcext:value-type="float">
            <text:p>220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2.25" calcext:value-type="float">
            <text:p>82,2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1" calcext:value-type="float">
            <text:p>221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7.12" calcext:value-type="float">
            <text:p>47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2" calcext:value-type="float">
            <text:p>22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6.62" calcext:value-type="float">
            <text:p>96,6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3" calcext:value-type="float">
            <text:p>22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6.88" calcext:value-type="float">
            <text:p>86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4" calcext:value-type="float">
            <text:p>22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35" calcext:value-type="float">
            <text:p>40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5" calcext:value-type="float">
            <text:p>22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01" calcext:value-type="float">
            <text:p>0,0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6" calcext:value-type="float">
            <text:p>22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1.49" calcext:value-type="float">
            <text:p>101,4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7" calcext:value-type="float">
            <text:p>22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0.98" calcext:value-type="float">
            <text:p>150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8" calcext:value-type="float">
            <text:p>22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9.64" calcext:value-type="float">
            <text:p>139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29" calcext:value-type="float">
            <text:p>229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.38" calcext:value-type="float">
            <text:p>20,3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0" calcext:value-type="float">
            <text:p>230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17.17" calcext:value-type="float">
            <text:p>1.417,1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1" calcext:value-type="float">
            <text:p>231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10.19" calcext:value-type="float">
            <text:p>310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2" calcext:value-type="float">
            <text:p>23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23.78" calcext:value-type="float">
            <text:p>1.023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3" calcext:value-type="float">
            <text:p>23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10.63" calcext:value-type="float">
            <text:p>2.410,6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4" calcext:value-type="float">
            <text:p>23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6.38" calcext:value-type="float">
            <text:p>406,3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5" calcext:value-type="float">
            <text:p>23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68" calcext:value-type="float">
            <text:p>13,6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6" calcext:value-type="float">
            <text:p>23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767.78" calcext:value-type="float">
            <text:p>2.767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7" calcext:value-type="float">
            <text:p>23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22" calcext:value-type="float">
            <text:p>14,2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8" calcext:value-type="float">
            <text:p>23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41.9" calcext:value-type="float">
            <text:p>441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39" calcext:value-type="float">
            <text:p>239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2.42" calcext:value-type="float">
            <text:p>82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0" calcext:value-type="float">
            <text:p>240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5.47" calcext:value-type="float">
            <text:p>175,4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1" calcext:value-type="float">
            <text:p>241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1.61" calcext:value-type="float">
            <text:p>111,6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2" calcext:value-type="float">
            <text:p>24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.4" calcext:value-type="float">
            <text:p>61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3" calcext:value-type="float">
            <text:p>24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0.55" calcext:value-type="float">
            <text:p>240,5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4" calcext:value-type="float">
            <text:p>24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.4" calcext:value-type="float">
            <text:p>61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5" calcext:value-type="float">
            <text:p>24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.42" calcext:value-type="float">
            <text:p>37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6" calcext:value-type="float">
            <text:p>24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.58" calcext:value-type="float">
            <text:p>38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7" calcext:value-type="float">
            <text:p>24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59" calcext:value-type="float">
            <text:p>12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8" calcext:value-type="float">
            <text:p>24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2.89" calcext:value-type="float">
            <text:p>192,8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49" calcext:value-type="float">
            <text:p>249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.64" calcext:value-type="float">
            <text:p>61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0" calcext:value-type="float">
            <text:p>250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68.15" calcext:value-type="float">
            <text:p>3.668,1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1" calcext:value-type="float">
            <text:p>251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3.85" calcext:value-type="float">
            <text:p>173,8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2" calcext:value-type="float">
            <text:p>25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6.13" calcext:value-type="float">
            <text:p>116,1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3" calcext:value-type="float">
            <text:p>25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72.19" calcext:value-type="float">
            <text:p>1.372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4" calcext:value-type="float">
            <text:p>25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8.06" calcext:value-type="float">
            <text:p>78,0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5" calcext:value-type="float">
            <text:p>25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87" calcext:value-type="float">
            <text:p>12,8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6" calcext:value-type="float">
            <text:p>25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82" calcext:value-type="float">
            <text:p>19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7" calcext:value-type="float">
            <text:p>25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82" calcext:value-type="float">
            <text:p>19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8" calcext:value-type="float">
            <text:p>25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8.52" calcext:value-type="float">
            <text:p>78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59" calcext:value-type="float">
            <text:p>259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7.42" calcext:value-type="float">
            <text:p>117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0" calcext:value-type="float">
            <text:p>260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5.67" calcext:value-type="float">
            <text:p>65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1" calcext:value-type="float">
            <text:p>261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.74" calcext:value-type="float">
            <text:p>7,7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2" calcext:value-type="float">
            <text:p>26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1.49" calcext:value-type="float">
            <text:p>41,4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3" calcext:value-type="float">
            <text:p>26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.88" calcext:value-type="float">
            <text:p>20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4" calcext:value-type="float">
            <text:p>26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.54" calcext:value-type="float">
            <text:p>8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5" calcext:value-type="float">
            <text:p>26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26" calcext:value-type="float">
            <text:p>19,2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6" calcext:value-type="float">
            <text:p>26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.56" calcext:value-type="float">
            <text:p>18,5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7" calcext:value-type="float">
            <text:p>26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.07" calcext:value-type="float">
            <text:p>30,0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8" calcext:value-type="float">
            <text:p>26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16.31" calcext:value-type="float">
            <text:p>816,3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69" calcext:value-type="float">
            <text:p>269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8.73" calcext:value-type="float">
            <text:p>98,7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0" calcext:value-type="float">
            <text:p>270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.6" calcext:value-type="float">
            <text:p>20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1" calcext:value-type="float">
            <text:p>271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82" calcext:value-type="float">
            <text:p>19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2" calcext:value-type="float">
            <text:p>27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88.85" calcext:value-type="float">
            <text:p>2.988,8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3" calcext:value-type="float">
            <text:p>27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7.32" calcext:value-type="float">
            <text:p>167,3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4" calcext:value-type="float">
            <text:p>27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61.74" calcext:value-type="float">
            <text:p>661,7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5" calcext:value-type="float">
            <text:p>27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.9" calcext:value-type="float">
            <text:p>25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6" calcext:value-type="float">
            <text:p>27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2.49" calcext:value-type="float">
            <text:p>22,4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7" calcext:value-type="float">
            <text:p>27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5.96" calcext:value-type="float">
            <text:p>205,9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8" calcext:value-type="float">
            <text:p>27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66.78" calcext:value-type="float">
            <text:p>3.666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79" calcext:value-type="float">
            <text:p>279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47" calcext:value-type="float">
            <text:p>40,4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0" calcext:value-type="float">
            <text:p>280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13.67" calcext:value-type="float">
            <text:p>2.413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1" calcext:value-type="float">
            <text:p>281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03.2" calcext:value-type="float">
            <text:p>1.403,2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2" calcext:value-type="float">
            <text:p>282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4.32" calcext:value-type="float">
            <text:p>254,3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3" calcext:value-type="float">
            <text:p>283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229" calcext:value-type="float">
            <text:p>9.229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4" calcext:value-type="float">
            <text:p>284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04.79" calcext:value-type="float">
            <text:p>2.104,7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5" calcext:value-type="float">
            <text:p>285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5.33" calcext:value-type="float">
            <text:p>65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6" calcext:value-type="float">
            <text:p>286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54.96" calcext:value-type="float">
            <text:p>3.954,9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7" calcext:value-type="float">
            <text:p>287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67.04" calcext:value-type="float">
            <text:p>267,0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8" calcext:value-type="float">
            <text:p>288</text:p>
          </table:table-cell>
          <table:table-cell table:style-name="ce4" office:value-type="date" office:date-value="2026-01-20" calcext:value-type="date">
            <text:p>2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5.5" calcext:value-type="float">
            <text:p>95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289" calcext:value-type="float">
            <text:p>289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56.06" calcext:value-type="float">
            <text:p>556,0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2">
          <table:table-cell table:style-name="ce2" office:value-type="float" office:value="290" calcext:value-type="float">
            <text:p>290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20" calcext:value-type="float">
            <text:p>4.020,0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2">
          <table:table-cell table:style-name="ce2" office:value-type="float" office:value="291" calcext:value-type="float">
            <text:p>291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23.8" calcext:value-type="float">
            <text:p>1.823,8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1">
          <table:table-cell table:style-name="ce2" office:value-type="float" office:value="292" calcext:value-type="float">
            <text:p>292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67.54" calcext:value-type="float">
            <text:p>2.167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293" calcext:value-type="float">
            <text:p>293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3.74" calcext:value-type="float">
            <text:p>393,7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294" calcext:value-type="float">
            <text:p>294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.88" calcext:value-type="float">
            <text:p>4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295" calcext:value-type="float">
            <text:p>295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52.21" calcext:value-type="float">
            <text:p>952,2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296" calcext:value-type="float">
            <text:p>296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24" calcext:value-type="float">
            <text:p>40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297" calcext:value-type="float">
            <text:p>297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24" calcext:value-type="float">
            <text:p>40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298" calcext:value-type="float">
            <text:p>298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24" calcext:value-type="float">
            <text:p>40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299" calcext:value-type="float">
            <text:p>299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24" calcext:value-type="float">
            <text:p>40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300" calcext:value-type="float">
            <text:p>300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0.46" calcext:value-type="float">
            <text:p>80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301" calcext:value-type="float">
            <text:p>301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24" calcext:value-type="float">
            <text:p>40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302" calcext:value-type="float">
            <text:p>302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0.46" calcext:value-type="float">
            <text:p>80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303" calcext:value-type="float">
            <text:p>303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.93" calcext:value-type="float">
            <text:p>7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04" calcext:value-type="float">
            <text:p>304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7.28" calcext:value-type="float">
            <text:p>147,2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305" calcext:value-type="float">
            <text:p>305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75.98" calcext:value-type="float">
            <text:p>1.675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306" calcext:value-type="float">
            <text:p>306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82.14" calcext:value-type="float">
            <text:p>1.282,1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307" calcext:value-type="float">
            <text:p>307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83.71" calcext:value-type="float">
            <text:p>883,7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308" calcext:value-type="float">
            <text:p>308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98.4" calcext:value-type="float">
            <text:p>2.098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09" calcext:value-type="float">
            <text:p>309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03.08" calcext:value-type="float">
            <text:p>1.603,0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10" calcext:value-type="float">
            <text:p>310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2.8" calcext:value-type="float">
            <text:p>292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11" calcext:value-type="float">
            <text:p>311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629.17" calcext:value-type="float">
            <text:p>4.629,1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12" calcext:value-type="float">
            <text:p>312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8.81" calcext:value-type="float">
            <text:p>348,8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13" calcext:value-type="float">
            <text:p>313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55.5" calcext:value-type="float">
            <text:p>1.555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14" calcext:value-type="float">
            <text:p>314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9.55" calcext:value-type="float">
            <text:p>399,5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15" calcext:value-type="float">
            <text:p>315</text:p>
          </table:table-cell>
          <table:table-cell table:style-name="ce4" office:value-type="date" office:date-value="2026-01-22" calcext:value-type="date">
            <text:p>22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6" calcext:value-type="float">
            <text:p>366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16" calcext:value-type="float">
            <text:p>316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59.55" calcext:value-type="float">
            <text:p>559,5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2">
          <table:table-cell table:style-name="ce2" office:value-type="float" office:value="317" calcext:value-type="float">
            <text:p>317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.29" calcext:value-type="float">
            <text:p>35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Locali</text:p>
          </table:table-cell>
        </table:table-row>
        <table:table-row table:style-name="ro2">
          <table:table-cell table:style-name="ce2" office:value-type="float" office:value="318" calcext:value-type="float">
            <text:p>318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.87" calcext:value-type="float">
            <text:p>34,8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Locali</text:p>
          </table:table-cell>
        </table:table-row>
        <table:table-row table:style-name="ro1">
          <table:table-cell table:style-name="ce2" office:value-type="float" office:value="319" calcext:value-type="float">
            <text:p>319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3.75" calcext:value-type="float">
            <text:p>213,7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20" calcext:value-type="float">
            <text:p>320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24.15" calcext:value-type="float">
            <text:p>924,1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21" calcext:value-type="float">
            <text:p>321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30" calcext:value-type="float">
            <text:p>1.83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22" calcext:value-type="float">
            <text:p>322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2.24" calcext:value-type="float">
            <text:p>112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23" calcext:value-type="float">
            <text:p>323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79.5" calcext:value-type="float">
            <text:p>579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24" calcext:value-type="float">
            <text:p>324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6.12" calcext:value-type="float">
            <text:p>56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25" calcext:value-type="float">
            <text:p>325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27.12" calcext:value-type="float">
            <text:p>427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26" calcext:value-type="float">
            <text:p>326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599.3" calcext:value-type="float">
            <text:p>4.599,3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27" calcext:value-type="float">
            <text:p>327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.74" calcext:value-type="float">
            <text:p>30,7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28" calcext:value-type="float">
            <text:p>328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0.58" calcext:value-type="float">
            <text:p>230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29" calcext:value-type="float">
            <text:p>329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83" calcext:value-type="float">
            <text:p>12,8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30" calcext:value-type="float">
            <text:p>330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0.46" calcext:value-type="float">
            <text:p>230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31" calcext:value-type="float">
            <text:p>331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0.46" calcext:value-type="float">
            <text:p>230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32" calcext:value-type="float">
            <text:p>332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3.39" calcext:value-type="float">
            <text:p>253,3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33" calcext:value-type="float">
            <text:p>333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62.56" calcext:value-type="float">
            <text:p>1.162,5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34" calcext:value-type="float">
            <text:p>334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8.64" calcext:value-type="float">
            <text:p>218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35" calcext:value-type="float">
            <text:p>335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8.64" calcext:value-type="float">
            <text:p>218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36" calcext:value-type="float">
            <text:p>336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26.27" calcext:value-type="float">
            <text:p>426,2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337" calcext:value-type="float">
            <text:p>337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6.12" calcext:value-type="float">
            <text:p>56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38" calcext:value-type="float">
            <text:p>338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8" calcext:value-type="float">
            <text:p>488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39" calcext:value-type="float">
            <text:p>339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38.75" calcext:value-type="float">
            <text:p>838,7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40" calcext:value-type="float">
            <text:p>340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78.4" calcext:value-type="float">
            <text:p>878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41" calcext:value-type="float">
            <text:p>341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302.5" calcext:value-type="float">
            <text:p>9.302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42" calcext:value-type="float">
            <text:p>342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270" calcext:value-type="float">
            <text:p>4.27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43" calcext:value-type="float">
            <text:p>343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002" calcext:value-type="float">
            <text:p>5.002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44" calcext:value-type="float">
            <text:p>344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736" calcext:value-type="float">
            <text:p>10.736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45" calcext:value-type="float">
            <text:p>345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30" calcext:value-type="float">
            <text:p>1.83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46" calcext:value-type="float">
            <text:p>346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97.8" calcext:value-type="float">
            <text:p>597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347" calcext:value-type="float">
            <text:p>347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2.66" calcext:value-type="float">
            <text:p>282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48" calcext:value-type="float">
            <text:p>348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29.65" calcext:value-type="float">
            <text:p>229,6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49" calcext:value-type="float">
            <text:p>349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60.55" calcext:value-type="float">
            <text:p>860,5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50" calcext:value-type="float">
            <text:p>350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32.64" calcext:value-type="float">
            <text:p>332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51" calcext:value-type="float">
            <text:p>351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1.38" calcext:value-type="float">
            <text:p>211,3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52" calcext:value-type="float">
            <text:p>352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9.93" calcext:value-type="float">
            <text:p>349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53" calcext:value-type="float">
            <text:p>353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8.54" calcext:value-type="float">
            <text:p>288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354" calcext:value-type="float">
            <text:p>354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09.41" calcext:value-type="float">
            <text:p>509,4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355" calcext:value-type="float">
            <text:p>355</text:p>
          </table:table-cell>
          <table:table-cell table:style-name="ce4" office:value-type="date" office:date-value="2026-01-26" calcext:value-type="date">
            <text:p>26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1.93" calcext:value-type="float">
            <text:p>31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2">
          <table:table-cell table:style-name="ce2" office:value-type="float" office:value="356" calcext:value-type="float">
            <text:p>356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541.9" calcext:value-type="float">
            <text:p>17.541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Organi e incarichi istituzionali dell'amministrazione</text:p>
          </table:table-cell>
        </table:table-row>
        <table:table-row table:style-name="ro1">
          <table:table-cell table:style-name="ce2" office:value-type="float" office:value="404" calcext:value-type="float">
            <text:p>404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490" calcext:value-type="float">
            <text:p>5.49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405" calcext:value-type="float">
            <text:p>405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32" calcext:value-type="float">
            <text:p>732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406" calcext:value-type="float">
            <text:p>406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01.6" calcext:value-type="float">
            <text:p>4.001,6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1">
          <table:table-cell table:style-name="ce2" office:value-type="float" office:value="407" calcext:value-type="float">
            <text:p>407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42.29" calcext:value-type="float">
            <text:p>642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408" calcext:value-type="float">
            <text:p>408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658.85" calcext:value-type="float">
            <text:p>5.658,85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409" calcext:value-type="float">
            <text:p>409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52.88" calcext:value-type="float">
            <text:p>1.852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10" calcext:value-type="float">
            <text:p>410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70.58" calcext:value-type="float">
            <text:p>970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11" calcext:value-type="float">
            <text:p>411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1.9" calcext:value-type="float">
            <text:p>481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2">
          <table:table-cell table:style-name="ce2" office:value-type="float" office:value="412" calcext:value-type="float">
            <text:p>412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87.8" calcext:value-type="float">
            <text:p>6.087,8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413" calcext:value-type="float">
            <text:p>413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130.95" calcext:value-type="float">
            <text:p>4.130,9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14" calcext:value-type="float">
            <text:p>414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1.8" calcext:value-type="float">
            <text:p>241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15" calcext:value-type="float">
            <text:p>415</text:p>
          </table:table-cell>
          <table:table-cell table:style-name="ce4" office:value-type="date" office:date-value="2026-01-27" calcext:value-type="date">
            <text:p>27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575" calcext:value-type="float">
            <text:p>4.57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2">
          <table:table-cell table:style-name="ce2" office:value-type="float" office:value="416" calcext:value-type="float">
            <text:p>416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45.3" calcext:value-type="float">
            <text:p>2.845,3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417" calcext:value-type="float">
            <text:p>417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1.87" calcext:value-type="float">
            <text:p>91,8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418" calcext:value-type="float">
            <text:p>418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22.6" calcext:value-type="float">
            <text:p>222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419" calcext:value-type="float">
            <text:p>419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464.96" calcext:value-type="float">
            <text:p>4.464,9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420" calcext:value-type="float">
            <text:p>420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29.32" calcext:value-type="float">
            <text:p>3.729,32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421" calcext:value-type="float">
            <text:p>421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36.47" calcext:value-type="float">
            <text:p>4.836,47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422" calcext:value-type="float">
            <text:p>422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6.41" calcext:value-type="float">
            <text:p>236,4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23" calcext:value-type="float">
            <text:p>423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9.18" calcext:value-type="float">
            <text:p>389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424" calcext:value-type="float">
            <text:p>424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96.85" calcext:value-type="float">
            <text:p>1.096,8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25" calcext:value-type="float">
            <text:p>425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3.76" calcext:value-type="float">
            <text:p>363,7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26" calcext:value-type="float">
            <text:p>426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74.16" calcext:value-type="float">
            <text:p>3.074,1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27" calcext:value-type="float">
            <text:p>427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5.35" calcext:value-type="float">
            <text:p>215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428" calcext:value-type="float">
            <text:p>428</text:p>
          </table:table-cell>
          <table:table-cell table:style-name="ce4" office:value-type="date" office:date-value="2026-01-28" calcext:value-type="date">
            <text:p>28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540.81" calcext:value-type="float">
            <text:p>14.540,81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Incarichi professionali per la realizzazione di investimenti</text:p>
          </table:table-cell>
        </table:table-row>
        <table:table-row table:style-name="ro2">
          <table:table-cell table:style-name="ce2" office:value-type="float" office:value="440" calcext:value-type="float">
            <text:p>440</text:p>
          </table:table-cell>
          <table:table-cell table:style-name="ce4" office:value-type="date" office:date-value="2026-01-29" calcext:value-type="date">
            <text:p>2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2" calcext:value-type="float">
            <text:p>202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cquisto di servizi per formazione e addestramento del personale dell'ente</text:p>
          </table:table-cell>
        </table:table-row>
        <table:table-row table:style-name="ro2">
          <table:table-cell table:style-name="ce2" office:value-type="float" office:value="441" calcext:value-type="float">
            <text:p>441</text:p>
          </table:table-cell>
          <table:table-cell table:style-name="ce4" office:value-type="date" office:date-value="2026-01-29" calcext:value-type="date">
            <text:p>2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6" calcext:value-type="float">
            <text:p>66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cquisto di servizi per formazione e addestramento del personale dell'ente</text:p>
          </table:table-cell>
        </table:table-row>
        <table:table-row table:style-name="ro1">
          <table:table-cell table:style-name="ce2" office:value-type="float" office:value="442" calcext:value-type="float">
            <text:p>442</text:p>
          </table:table-cell>
          <table:table-cell table:style-name="ce4" office:value-type="date" office:date-value="2026-01-29" calcext:value-type="date">
            <text:p>2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83.73" calcext:value-type="float">
            <text:p>1.983,7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43" calcext:value-type="float">
            <text:p>443</text:p>
          </table:table-cell>
          <table:table-cell table:style-name="ce4" office:value-type="date" office:date-value="2026-01-29" calcext:value-type="date">
            <text:p>29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12.01" calcext:value-type="float">
            <text:p>1.012,0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444" calcext:value-type="float">
            <text:p>444</text:p>
          </table:table-cell>
          <table:table-cell table:style-name="ce4" office:value-type="date" office:date-value="2026-01-30" calcext:value-type="date">
            <text:p>3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24.42" calcext:value-type="float">
            <text:p>1.424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445" calcext:value-type="float">
            <text:p>445</text:p>
          </table:table-cell>
          <table:table-cell table:style-name="ce4" office:value-type="date" office:date-value="2026-01-30" calcext:value-type="date">
            <text:p>3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33.1" calcext:value-type="float">
            <text:p>3.633,1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446" calcext:value-type="float">
            <text:p>446</text:p>
          </table:table-cell>
          <table:table-cell table:style-name="ce4" office:value-type="date" office:date-value="2026-01-30" calcext:value-type="date">
            <text:p>3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1.4" calcext:value-type="float">
            <text:p>201,4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447" calcext:value-type="float">
            <text:p>447</text:p>
          </table:table-cell>
          <table:table-cell table:style-name="ce4" office:value-type="date" office:date-value="2026-01-30" calcext:value-type="date">
            <text:p>3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4.37" calcext:value-type="float">
            <text:p>294,3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48" calcext:value-type="float">
            <text:p>448</text:p>
          </table:table-cell>
          <table:table-cell table:style-name="ce4" office:value-type="date" office:date-value="2026-01-30" calcext:value-type="date">
            <text:p>3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99.07" calcext:value-type="float">
            <text:p>1.199,0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49" calcext:value-type="float">
            <text:p>449</text:p>
          </table:table-cell>
          <table:table-cell table:style-name="ce4" office:value-type="date" office:date-value="2026-01-30" calcext:value-type="date">
            <text:p>3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4.42" calcext:value-type="float">
            <text:p>754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450" calcext:value-type="float">
            <text:p>450</text:p>
          </table:table-cell>
          <table:table-cell table:style-name="ce4" office:value-type="date" office:date-value="2026-01-30" calcext:value-type="date">
            <text:p>3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6.02" calcext:value-type="float">
            <text:p>246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1">
          <table:table-cell table:style-name="ce2" office:value-type="float" office:value="451" calcext:value-type="float">
            <text:p>451</text:p>
          </table:table-cell>
          <table:table-cell table:style-name="ce4" office:value-type="date" office:date-value="2026-01-30" calcext:value-type="date">
            <text:p>30/01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24.48" calcext:value-type="float">
            <text:p>224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52" calcext:value-type="float">
            <text:p>452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0" calcext:value-type="float">
            <text:p>1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53" calcext:value-type="float">
            <text:p>453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8.19" calcext:value-type="float">
            <text:p>58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56" calcext:value-type="float">
            <text:p>456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.96" calcext:value-type="float">
            <text:p>21,9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57" calcext:value-type="float">
            <text:p>457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" calcext:value-type="float">
            <text:p>2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58" calcext:value-type="float">
            <text:p>458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" calcext:value-type="float">
            <text:p>2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59" calcext:value-type="float">
            <text:p>459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.96" calcext:value-type="float">
            <text:p>21,9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60" calcext:value-type="float">
            <text:p>460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" calcext:value-type="float">
            <text:p>9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2">
          <table:table-cell table:style-name="ce2" office:value-type="float" office:value="461" calcext:value-type="float">
            <text:p>461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285.21" calcext:value-type="float">
            <text:p>20.285,21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Terreni</text:p>
          </table:table-cell>
        </table:table-row>
        <table:table-row table:style-name="ro2">
          <table:table-cell table:style-name="ce2" office:value-type="float" office:value="462" calcext:value-type="float">
            <text:p>462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383.28" calcext:value-type="float">
            <text:p>36.383,28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Terreni</text:p>
          </table:table-cell>
        </table:table-row>
        <table:table-row table:style-name="ro2">
          <table:table-cell table:style-name="ce2" office:value-type="float" office:value="463" calcext:value-type="float">
            <text:p>463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914.16" calcext:value-type="float">
            <text:p>9.914,16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Terreni</text:p>
          </table:table-cell>
        </table:table-row>
        <table:table-row table:style-name="ro2">
          <table:table-cell table:style-name="ce2" office:value-type="float" office:value="464" calcext:value-type="float">
            <text:p>464</text:p>
          </table:table-cell>
          <table:table-cell table:style-name="ce4" office:value-type="date" office:date-value="2026-02-02" calcext:value-type="date">
            <text:p>02/02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5000" calcext:value-type="float">
            <text:p>5.000,0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465" calcext:value-type="float">
            <text:p>465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22010.08" calcext:value-type="float">
            <text:p>22.010,08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466" calcext:value-type="float">
            <text:p>466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59.44" calcext:value-type="float">
            <text:p>2.559,4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67" calcext:value-type="float">
            <text:p>467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43.26" calcext:value-type="float">
            <text:p>2.443,2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468" calcext:value-type="float">
            <text:p>468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328.57" calcext:value-type="float">
            <text:p>5.328,5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2">
          <table:table-cell table:style-name="ce2" office:value-type="float" office:value="472" calcext:value-type="float">
            <text:p>472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602" calcext:value-type="float">
            <text:p>2.602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cquisto di servizi per formazione e addestramento del personale dell'ente</text:p>
          </table:table-cell>
        </table:table-row>
        <table:table-row table:style-name="ro2">
          <table:table-cell table:style-name="ce2" office:value-type="float" office:value="473" calcext:value-type="float">
            <text:p>473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02" calcext:value-type="float">
            <text:p>1.002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cquisto di servizi per formazione e addestramento del personale dell'ente</text:p>
          </table:table-cell>
        </table:table-row>
        <table:table-row table:style-name="ro1">
          <table:table-cell table:style-name="ce2" office:value-type="float" office:value="474" calcext:value-type="float">
            <text:p>474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390" calcext:value-type="float">
            <text:p>4.39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475" calcext:value-type="float">
            <text:p>475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2000" calcext:value-type="float">
            <text:p>2.0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476" calcext:value-type="float">
            <text:p>476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9.54" calcext:value-type="float">
            <text:p>69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77" calcext:value-type="float">
            <text:p>477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05.17" calcext:value-type="float">
            <text:p>3.805,1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2">
          <table:table-cell table:style-name="ce2" office:value-type="float" office:value="478" calcext:value-type="float">
            <text:p>478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467.65" calcext:value-type="float">
            <text:p>4.467,6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Lavoro flessibile, quota LSU e acquisto di servizi da agenzie di lavoro interinale</text:p>
          </table:table-cell>
        </table:table-row>
        <table:table-row table:style-name="ro1">
          <table:table-cell table:style-name="ce2" office:value-type="float" office:value="479" calcext:value-type="float">
            <text:p>479</text:p>
          </table:table-cell>
          <table:table-cell table:style-name="ce4" office:value-type="date" office:date-value="2026-02-03" calcext:value-type="date">
            <text:p>0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17" calcext:value-type="float">
            <text:p>0,1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80" calcext:value-type="float">
            <text:p>480</text:p>
          </table:table-cell>
          <table:table-cell table:style-name="ce4" office:value-type="date" office:date-value="2026-02-05" calcext:value-type="date">
            <text:p>05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63.64" calcext:value-type="float">
            <text:p>463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81" calcext:value-type="float">
            <text:p>481</text:p>
          </table:table-cell>
          <table:table-cell table:style-name="ce4" office:value-type="date" office:date-value="2026-02-05" calcext:value-type="date">
            <text:p>05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7.36" calcext:value-type="float">
            <text:p>107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82" calcext:value-type="float">
            <text:p>482</text:p>
          </table:table-cell>
          <table:table-cell table:style-name="ce4" office:value-type="date" office:date-value="2026-02-05" calcext:value-type="date">
            <text:p>05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150" calcext:value-type="float">
            <text:p>9.15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483" calcext:value-type="float">
            <text:p>483</text:p>
          </table:table-cell>
          <table:table-cell table:style-name="ce4" office:value-type="date" office:date-value="2026-02-05" calcext:value-type="date">
            <text:p>05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10" calcext:value-type="float">
            <text:p>1.21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2">
          <table:table-cell table:style-name="ce2" office:value-type="float" office:value="484" calcext:value-type="float">
            <text:p>484</text:p>
          </table:table-cell>
          <table:table-cell table:style-name="ce4" office:value-type="date" office:date-value="2026-02-05" calcext:value-type="date">
            <text:p>05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2.63" calcext:value-type="float">
            <text:p>362,6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1">
          <table:table-cell table:style-name="ce2" office:value-type="float" office:value="485" calcext:value-type="float">
            <text:p>485</text:p>
          </table:table-cell>
          <table:table-cell table:style-name="ce4" office:value-type="date" office:date-value="2026-02-05" calcext:value-type="date">
            <text:p>05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08.78" calcext:value-type="float">
            <text:p>1.208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486" calcext:value-type="float">
            <text:p>486</text:p>
          </table:table-cell>
          <table:table-cell table:style-name="ce4" office:value-type="date" office:date-value="2026-02-05" calcext:value-type="date">
            <text:p>05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08.78" calcext:value-type="float">
            <text:p>1.208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487" calcext:value-type="float">
            <text:p>487</text:p>
          </table:table-cell>
          <table:table-cell table:style-name="ce4" office:value-type="date" office:date-value="2026-02-06" calcext:value-type="date">
            <text:p>06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596.43" calcext:value-type="float">
            <text:p>9.596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1">
          <table:table-cell table:style-name="ce2" office:value-type="float" office:value="488" calcext:value-type="float">
            <text:p>488</text:p>
          </table:table-cell>
          <table:table-cell table:style-name="ce4" office:value-type="date" office:date-value="2026-02-06" calcext:value-type="date">
            <text:p>06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27.71" calcext:value-type="float">
            <text:p>427,7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89" calcext:value-type="float">
            <text:p>489</text:p>
          </table:table-cell>
          <table:table-cell table:style-name="ce4" office:value-type="date" office:date-value="2026-02-06" calcext:value-type="date">
            <text:p>06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00.68" calcext:value-type="float">
            <text:p>900,6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90" calcext:value-type="float">
            <text:p>490</text:p>
          </table:table-cell>
          <table:table-cell table:style-name="ce4" office:value-type="date" office:date-value="2026-02-06" calcext:value-type="date">
            <text:p>06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20.26" calcext:value-type="float">
            <text:p>620,2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91" calcext:value-type="float">
            <text:p>491</text:p>
          </table:table-cell>
          <table:table-cell table:style-name="ce4" office:value-type="date" office:date-value="2026-02-06" calcext:value-type="date">
            <text:p>06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8.19" calcext:value-type="float">
            <text:p>248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2">
          <table:table-cell table:style-name="ce2" office:value-type="float" office:value="492" calcext:value-type="float">
            <text:p>492</text:p>
          </table:table-cell>
          <table:table-cell table:style-name="ce4" office:value-type="date" office:date-value="2026-02-06" calcext:value-type="date">
            <text:p>06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576.65" calcext:value-type="float">
            <text:p>4.576,65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Contributi agli investimenti</text:p>
          </table:table-cell>
          <table:table-cell table:style-name="ce6" office:value-type="string" calcext:value-type="string">
            <text:p>Contributi agli investimenti a Amministrazioni Locali</text:p>
          </table:table-cell>
        </table:table-row>
        <table:table-row table:style-name="ro2">
          <table:table-cell table:style-name="ce2" office:value-type="float" office:value="493" calcext:value-type="float">
            <text:p>493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48.21" calcext:value-type="float">
            <text:p>1.848,21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Incarichi professionali per la realizzazione di investimenti</text:p>
          </table:table-cell>
        </table:table-row>
        <table:table-row table:style-name="ro2">
          <table:table-cell table:style-name="ce2" office:value-type="float" office:value="494" calcext:value-type="float">
            <text:p>494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181.43" calcext:value-type="float">
            <text:p>10.181,43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Incarichi professionali per la realizzazione di investimenti</text:p>
          </table:table-cell>
        </table:table-row>
        <table:table-row table:style-name="ro2">
          <table:table-cell table:style-name="ce2" office:value-type="float" office:value="495" calcext:value-type="float">
            <text:p>495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65.56" calcext:value-type="float">
            <text:p>1.365,56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Incarichi professionali per la realizzazione di investimenti</text:p>
          </table:table-cell>
        </table:table-row>
        <table:table-row table:style-name="ro1">
          <table:table-cell table:style-name="ce2" office:value-type="float" office:value="496" calcext:value-type="float">
            <text:p>496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20" calcext:value-type="float">
            <text:p>52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497" calcext:value-type="float">
            <text:p>497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655.94" calcext:value-type="float">
            <text:p>7.655,94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498" calcext:value-type="float">
            <text:p>498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9.02" calcext:value-type="float">
            <text:p>149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499" calcext:value-type="float">
            <text:p>499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60" calcext:value-type="float">
            <text:p>1.36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00" calcext:value-type="float">
            <text:p>500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10.81" calcext:value-type="float">
            <text:p>910,8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1" calcext:value-type="float">
            <text:p>501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15.8" calcext:value-type="float">
            <text:p>1.115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2" calcext:value-type="float">
            <text:p>502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0.25" calcext:value-type="float">
            <text:p>340,2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3" calcext:value-type="float">
            <text:p>503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14.57" calcext:value-type="float">
            <text:p>814,5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4" calcext:value-type="float">
            <text:p>504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31.32" calcext:value-type="float">
            <text:p>2.131,3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5" calcext:value-type="float">
            <text:p>505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95.61" calcext:value-type="float">
            <text:p>1.895,6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6" calcext:value-type="float">
            <text:p>506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58.29" calcext:value-type="float">
            <text:p>458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7" calcext:value-type="float">
            <text:p>507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6.49" calcext:value-type="float">
            <text:p>196,4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8" calcext:value-type="float">
            <text:p>508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99.65" calcext:value-type="float">
            <text:p>999,6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09" calcext:value-type="float">
            <text:p>509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1.54" calcext:value-type="float">
            <text:p>301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10" calcext:value-type="float">
            <text:p>510</text:p>
          </table:table-cell>
          <table:table-cell table:style-name="ce4" office:value-type="date" office:date-value="2026-02-09" calcext:value-type="date">
            <text:p>09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1.87" calcext:value-type="float">
            <text:p>481,8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12" calcext:value-type="float">
            <text:p>512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59.56" calcext:value-type="float">
            <text:p>959,5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13" calcext:value-type="float">
            <text:p>513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8.8" calcext:value-type="float">
            <text:p>178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14" calcext:value-type="float">
            <text:p>514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77.01" calcext:value-type="float">
            <text:p>677,0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15" calcext:value-type="float">
            <text:p>515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65.6" calcext:value-type="float">
            <text:p>1.265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16" calcext:value-type="float">
            <text:p>516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5" calcext:value-type="float">
            <text:p>14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17" calcext:value-type="float">
            <text:p>517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.51" calcext:value-type="float">
            <text:p>60,5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518" calcext:value-type="float">
            <text:p>518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159.81" calcext:value-type="float">
            <text:p>3.159,81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519" calcext:value-type="float">
            <text:p>519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260.93" calcext:value-type="float">
            <text:p>28.260,93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520" calcext:value-type="float">
            <text:p>520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622.43" calcext:value-type="float">
            <text:p>17.622,43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521" calcext:value-type="float">
            <text:p>521</text:p>
          </table:table-cell>
          <table:table-cell table:style-name="ce4" office:value-type="date" office:date-value="2026-02-10" calcext:value-type="date">
            <text:p>10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785.16" calcext:value-type="float">
            <text:p>48.785,1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536" calcext:value-type="float">
            <text:p>536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28.52" calcext:value-type="float">
            <text:p>728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537" calcext:value-type="float">
            <text:p>537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9.83" calcext:value-type="float">
            <text:p>159,8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538" calcext:value-type="float">
            <text:p>538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8.94" calcext:value-type="float">
            <text:p>238,9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1">
          <table:table-cell table:style-name="ce2" office:value-type="float" office:value="539" calcext:value-type="float">
            <text:p>539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.28" calcext:value-type="float">
            <text:p>11,2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1">
          <table:table-cell table:style-name="ce2" office:value-type="float" office:value="540" calcext:value-type="float">
            <text:p>540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6.3" calcext:value-type="float">
            <text:p>396,3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1" calcext:value-type="float">
            <text:p>541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97.37" calcext:value-type="float">
            <text:p>1.197,3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2" calcext:value-type="float">
            <text:p>542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.33" calcext:value-type="float">
            <text:p>20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3" calcext:value-type="float">
            <text:p>543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02.15" calcext:value-type="float">
            <text:p>502,1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4" calcext:value-type="float">
            <text:p>544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38.25" calcext:value-type="float">
            <text:p>938,2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5" calcext:value-type="float">
            <text:p>545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57.12" calcext:value-type="float">
            <text:p>657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6" calcext:value-type="float">
            <text:p>546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24.67" calcext:value-type="float">
            <text:p>424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7" calcext:value-type="float">
            <text:p>547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6.38" calcext:value-type="float">
            <text:p>296,3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8" calcext:value-type="float">
            <text:p>548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92.02" calcext:value-type="float">
            <text:p>992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49" calcext:value-type="float">
            <text:p>549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4.6" calcext:value-type="float">
            <text:p>184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50" calcext:value-type="float">
            <text:p>550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6.7" calcext:value-type="float">
            <text:p>286,7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1">
          <table:table-cell table:style-name="ce2" office:value-type="float" office:value="551" calcext:value-type="float">
            <text:p>551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6.02" calcext:value-type="float">
            <text:p>196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552" calcext:value-type="float">
            <text:p>552</text:p>
          </table:table-cell>
          <table:table-cell table:style-name="ce4" office:value-type="date" office:date-value="2026-02-11" calcext:value-type="date">
            <text:p>11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69.72" calcext:value-type="float">
            <text:p>3.569,7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1">
          <table:table-cell table:style-name="ce2" office:value-type="float" office:value="554" calcext:value-type="float">
            <text:p>554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4.78" calcext:value-type="float">
            <text:p>294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555" calcext:value-type="float">
            <text:p>555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934.08" calcext:value-type="float">
            <text:p>5.934,0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556" calcext:value-type="float">
            <text:p>556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24.66" calcext:value-type="float">
            <text:p>1.424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557" calcext:value-type="float">
            <text:p>557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6962.27" calcext:value-type="float">
            <text:p>76.962,2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558" calcext:value-type="float">
            <text:p>558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397.44" calcext:value-type="float">
            <text:p>4.397,4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559" calcext:value-type="float">
            <text:p>559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3531.69" calcext:value-type="float">
            <text:p>3.531,6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560" calcext:value-type="float">
            <text:p>560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68.8" calcext:value-type="float">
            <text:p>268,8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561" calcext:value-type="float">
            <text:p>561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7.4" calcext:value-type="float">
            <text:p>207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562" calcext:value-type="float">
            <text:p>562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01.6" calcext:value-type="float">
            <text:p>4.001,6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Attrezzature</text:p>
          </table:table-cell>
        </table:table-row>
        <table:table-row table:style-name="ro2">
          <table:table-cell table:style-name="ce2" office:value-type="float" office:value="563" calcext:value-type="float">
            <text:p>563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7" calcext:value-type="float">
            <text:p>127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cquisto di servizi per formazione e addestramento del personale dell'ente</text:p>
          </table:table-cell>
        </table:table-row>
        <table:table-row table:style-name="ro1">
          <table:table-cell table:style-name="ce2" office:value-type="float" office:value="564" calcext:value-type="float">
            <text:p>564</text:p>
          </table:table-cell>
          <table:table-cell table:style-name="ce4" office:value-type="date" office:date-value="2026-02-12" calcext:value-type="date">
            <text:p>12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5.47" calcext:value-type="float">
            <text:p>155,4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65" calcext:value-type="float">
            <text:p>56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45" calcext:value-type="float">
            <text:p>14,4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66" calcext:value-type="float">
            <text:p>56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6.64" calcext:value-type="float">
            <text:p>156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67" calcext:value-type="float">
            <text:p>56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.41" calcext:value-type="float">
            <text:p>61,4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68" calcext:value-type="float">
            <text:p>56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53" calcext:value-type="float">
            <text:p>12,5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69" calcext:value-type="float">
            <text:p>56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7.99" calcext:value-type="float">
            <text:p>27,9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0" calcext:value-type="float">
            <text:p>57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8.72" calcext:value-type="float">
            <text:p>138,7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1" calcext:value-type="float">
            <text:p>571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21.09" calcext:value-type="float">
            <text:p>221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2" calcext:value-type="float">
            <text:p>572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5.42" calcext:value-type="float">
            <text:p>285,4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3" calcext:value-type="float">
            <text:p>573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3.45" calcext:value-type="float">
            <text:p>103,4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4" calcext:value-type="float">
            <text:p>574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01" calcext:value-type="float">
            <text:p>40,0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5" calcext:value-type="float">
            <text:p>57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.22" calcext:value-type="float">
            <text:p>30,2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6" calcext:value-type="float">
            <text:p>57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.52" calcext:value-type="float">
            <text:p>48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7" calcext:value-type="float">
            <text:p>57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.2" calcext:value-type="float">
            <text:p>35,2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8" calcext:value-type="float">
            <text:p>57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9.18" calcext:value-type="float">
            <text:p>89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79" calcext:value-type="float">
            <text:p>57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4.32" calcext:value-type="float">
            <text:p>84,3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0" calcext:value-type="float">
            <text:p>58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.4" calcext:value-type="float">
            <text:p>35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1" calcext:value-type="float">
            <text:p>581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48.73" calcext:value-type="float">
            <text:p>848,7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2" calcext:value-type="float">
            <text:p>582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7.74" calcext:value-type="float">
            <text:p>97,7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3" calcext:value-type="float">
            <text:p>583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3.66" calcext:value-type="float">
            <text:p>83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4" calcext:value-type="float">
            <text:p>584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.81" calcext:value-type="float">
            <text:p>35,8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5" calcext:value-type="float">
            <text:p>58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29" calcext:value-type="float">
            <text:p>0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6" calcext:value-type="float">
            <text:p>58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5.34" calcext:value-type="float">
            <text:p>105,3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7" calcext:value-type="float">
            <text:p>58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2.43" calcext:value-type="float">
            <text:p>162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8" calcext:value-type="float">
            <text:p>58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8.99" calcext:value-type="float">
            <text:p>148,9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89" calcext:value-type="float">
            <text:p>58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.62" calcext:value-type="float">
            <text:p>20,6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0" calcext:value-type="float">
            <text:p>59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64.14" calcext:value-type="float">
            <text:p>1.464,1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1" calcext:value-type="float">
            <text:p>591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2.28" calcext:value-type="float">
            <text:p>282,2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2" calcext:value-type="float">
            <text:p>592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74.34" calcext:value-type="float">
            <text:p>874,3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3" calcext:value-type="float">
            <text:p>593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30.13" calcext:value-type="float">
            <text:p>2.130,1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4" calcext:value-type="float">
            <text:p>594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5.94" calcext:value-type="float">
            <text:p>305,9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5" calcext:value-type="float">
            <text:p>59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91" calcext:value-type="float">
            <text:p>13,9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6" calcext:value-type="float">
            <text:p>59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14.93" calcext:value-type="float">
            <text:p>3.014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7" calcext:value-type="float">
            <text:p>59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2" calcext:value-type="float">
            <text:p>14,2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8" calcext:value-type="float">
            <text:p>59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30.23" calcext:value-type="float">
            <text:p>430,2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599" calcext:value-type="float">
            <text:p>59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1.93" calcext:value-type="float">
            <text:p>81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0" calcext:value-type="float">
            <text:p>60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2.26" calcext:value-type="float">
            <text:p>182,2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1" calcext:value-type="float">
            <text:p>601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5.55" calcext:value-type="float">
            <text:p>65,5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2" calcext:value-type="float">
            <text:p>602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.4" calcext:value-type="float">
            <text:p>61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3" calcext:value-type="float">
            <text:p>603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8.05" calcext:value-type="float">
            <text:p>128,0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4" calcext:value-type="float">
            <text:p>604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.4" calcext:value-type="float">
            <text:p>61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5" calcext:value-type="float">
            <text:p>60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5.67" calcext:value-type="float">
            <text:p>55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6" calcext:value-type="float">
            <text:p>60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.58" calcext:value-type="float">
            <text:p>38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7" calcext:value-type="float">
            <text:p>60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59" calcext:value-type="float">
            <text:p>12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8" calcext:value-type="float">
            <text:p>60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1.71" calcext:value-type="float">
            <text:p>181,7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09" calcext:value-type="float">
            <text:p>60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2.83" calcext:value-type="float">
            <text:p>62,8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0" calcext:value-type="float">
            <text:p>61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318.31" calcext:value-type="float">
            <text:p>3.318,3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1" calcext:value-type="float">
            <text:p>611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8.24" calcext:value-type="float">
            <text:p>168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2" calcext:value-type="float">
            <text:p>612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1.94" calcext:value-type="float">
            <text:p>91,9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3" calcext:value-type="float">
            <text:p>613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64.19" calcext:value-type="float">
            <text:p>1.664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4" calcext:value-type="float">
            <text:p>614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9.73" calcext:value-type="float">
            <text:p>79,7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5" calcext:value-type="float">
            <text:p>61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84" calcext:value-type="float">
            <text:p>12,8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6" calcext:value-type="float">
            <text:p>61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82" calcext:value-type="float">
            <text:p>19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7" calcext:value-type="float">
            <text:p>61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82" calcext:value-type="float">
            <text:p>19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8" calcext:value-type="float">
            <text:p>61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9.14" calcext:value-type="float">
            <text:p>79,1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19" calcext:value-type="float">
            <text:p>61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5.09" calcext:value-type="float">
            <text:p>105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0" calcext:value-type="float">
            <text:p>62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6.97" calcext:value-type="float">
            <text:p>66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1" calcext:value-type="float">
            <text:p>621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.27" calcext:value-type="float">
            <text:p>8,2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2" calcext:value-type="float">
            <text:p>622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19" calcext:value-type="float">
            <text:p>40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3" calcext:value-type="float">
            <text:p>623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.52" calcext:value-type="float">
            <text:p>21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4" calcext:value-type="float">
            <text:p>624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.95" calcext:value-type="float">
            <text:p>7,9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5" calcext:value-type="float">
            <text:p>62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46" calcext:value-type="float">
            <text:p>19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6" calcext:value-type="float">
            <text:p>62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.76" calcext:value-type="float">
            <text:p>18,7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7" calcext:value-type="float">
            <text:p>62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.47" calcext:value-type="float">
            <text:p>30,4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8" calcext:value-type="float">
            <text:p>62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29.33" calcext:value-type="float">
            <text:p>729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29" calcext:value-type="float">
            <text:p>62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8.27" calcext:value-type="float">
            <text:p>98,2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0" calcext:value-type="float">
            <text:p>63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.36" calcext:value-type="float">
            <text:p>20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1" calcext:value-type="float">
            <text:p>631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82" calcext:value-type="float">
            <text:p>19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2" calcext:value-type="float">
            <text:p>632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82.56" calcext:value-type="float">
            <text:p>882,5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3" calcext:value-type="float">
            <text:p>633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40.76" calcext:value-type="float">
            <text:p>840,7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4" calcext:value-type="float">
            <text:p>634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31.74" calcext:value-type="float">
            <text:p>1.631,7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5" calcext:value-type="float">
            <text:p>63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35.48" calcext:value-type="float">
            <text:p>935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6" calcext:value-type="float">
            <text:p>63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.99" calcext:value-type="float">
            <text:p>25,9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7" calcext:value-type="float">
            <text:p>63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9.36" calcext:value-type="float">
            <text:p>309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8" calcext:value-type="float">
            <text:p>63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917.67" calcext:value-type="float">
            <text:p>4.917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39" calcext:value-type="float">
            <text:p>63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61" calcext:value-type="float">
            <text:p>40,6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0" calcext:value-type="float">
            <text:p>64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93.18" calcext:value-type="float">
            <text:p>2.993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1" calcext:value-type="float">
            <text:p>641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27.09" calcext:value-type="float">
            <text:p>1.927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2" calcext:value-type="float">
            <text:p>642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2.93" calcext:value-type="float">
            <text:p>202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3" calcext:value-type="float">
            <text:p>643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90.64" calcext:value-type="float">
            <text:p>2.890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4" calcext:value-type="float">
            <text:p>644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1.7" calcext:value-type="float">
            <text:p>71,7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5" calcext:value-type="float">
            <text:p>645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649.4" calcext:value-type="float">
            <text:p>4.649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6" calcext:value-type="float">
            <text:p>646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4.05" calcext:value-type="float">
            <text:p>604,0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7" calcext:value-type="float">
            <text:p>647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5.82" calcext:value-type="float">
            <text:p>95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8" calcext:value-type="float">
            <text:p>648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51.26" calcext:value-type="float">
            <text:p>3.751,2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49" calcext:value-type="float">
            <text:p>649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5.51" calcext:value-type="float">
            <text:p>135,5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50" calcext:value-type="float">
            <text:p>650</text:p>
          </table:table-cell>
          <table:table-cell table:style-name="ce4" office:value-type="date" office:date-value="2026-02-13" calcext:value-type="date">
            <text:p>1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8.62" calcext:value-type="float">
            <text:p>218,6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651" calcext:value-type="float">
            <text:p>651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18.63" calcext:value-type="float">
            <text:p>418,6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52" calcext:value-type="float">
            <text:p>652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084.49" calcext:value-type="float">
            <text:p>20.084,4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653" calcext:value-type="float">
            <text:p>653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16.88" calcext:value-type="float">
            <text:p>4.016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654" calcext:value-type="float">
            <text:p>654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64.41" calcext:value-type="float">
            <text:p>1.964,4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56" calcext:value-type="float">
            <text:p>656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85.36" calcext:value-type="float">
            <text:p>785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657" calcext:value-type="float">
            <text:p>657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18.36" calcext:value-type="float">
            <text:p>518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658" calcext:value-type="float">
            <text:p>658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41.66" calcext:value-type="float">
            <text:p>541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659" calcext:value-type="float">
            <text:p>659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27.58" calcext:value-type="float">
            <text:p>527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660" calcext:value-type="float">
            <text:p>660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72.52" calcext:value-type="float">
            <text:p>872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661" calcext:value-type="float">
            <text:p>661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32.46" calcext:value-type="float">
            <text:p>632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662" calcext:value-type="float">
            <text:p>662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2.22" calcext:value-type="float">
            <text:p>62,2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663" calcext:value-type="float">
            <text:p>663</text:p>
          </table:table-cell>
          <table:table-cell table:style-name="ce4" office:value-type="date" office:date-value="2026-02-17" calcext:value-type="date">
            <text:p>1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34" calcext:value-type="float">
            <text:p>3.034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ltre imprese</text:p>
          </table:table-cell>
        </table:table-row>
        <table:table-row table:style-name="ro1">
          <table:table-cell table:style-name="ce2" office:value-type="float" office:value="664" calcext:value-type="float">
            <text:p>664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13.7" calcext:value-type="float">
            <text:p>1.413,7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665" calcext:value-type="float">
            <text:p>665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5.52" calcext:value-type="float">
            <text:p>385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1">
          <table:table-cell table:style-name="ce2" office:value-type="float" office:value="666" calcext:value-type="float">
            <text:p>666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688.46" calcext:value-type="float">
            <text:p>4.688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1">
          <table:table-cell table:style-name="ce2" office:value-type="float" office:value="667" calcext:value-type="float">
            <text:p>667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87.85" calcext:value-type="float">
            <text:p>687,8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2">
          <table:table-cell table:style-name="ce2" office:value-type="float" office:value="668" calcext:value-type="float">
            <text:p>668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98.69" calcext:value-type="float">
            <text:p>1.598,69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Incarichi professionali per la realizzazione di investimenti</text:p>
          </table:table-cell>
        </table:table-row>
        <table:table-row table:style-name="ro1">
          <table:table-cell table:style-name="ce2" office:value-type="float" office:value="669" calcext:value-type="float">
            <text:p>669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3.59" calcext:value-type="float">
            <text:p>163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670" calcext:value-type="float">
            <text:p>670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720.21" calcext:value-type="float">
            <text:p>10.720,2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671" calcext:value-type="float">
            <text:p>671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21.98" calcext:value-type="float">
            <text:p>821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672" calcext:value-type="float">
            <text:p>672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77.63" calcext:value-type="float">
            <text:p>877,6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673" calcext:value-type="float">
            <text:p>673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04.33" calcext:value-type="float">
            <text:p>3.804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674" calcext:value-type="float">
            <text:p>674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85.36" calcext:value-type="float">
            <text:p>1.285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2">
          <table:table-cell table:style-name="ce2" office:value-type="float" office:value="675" calcext:value-type="float">
            <text:p>675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127.31" calcext:value-type="float">
            <text:p>3.127,3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usiliari per il funzionamento dell'ente</text:p>
          </table:table-cell>
        </table:table-row>
        <table:table-row table:style-name="ro1">
          <table:table-cell table:style-name="ce2" office:value-type="float" office:value="676" calcext:value-type="float">
            <text:p>676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93.4" calcext:value-type="float">
            <text:p>1.793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678" calcext:value-type="float">
            <text:p>678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4582.99" calcext:value-type="float">
            <text:p>4.582,9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679" calcext:value-type="float">
            <text:p>679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Persone fisiche</text:p>
          </table:table-cell>
          <table:table-cell table:style-name="ce9" office:value-type="float" office:value="1501.14" calcext:value-type="float">
            <text:p>1.501,1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680" calcext:value-type="float">
            <text:p>680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75.13" calcext:value-type="float">
            <text:p>275,1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684" calcext:value-type="float">
            <text:p>684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1.6" calcext:value-type="float">
            <text:p>41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1">
          <table:table-cell table:style-name="ce2" office:value-type="float" office:value="685" calcext:value-type="float">
            <text:p>685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1.6" calcext:value-type="float">
            <text:p>341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1">
          <table:table-cell table:style-name="ce2" office:value-type="float" office:value="686" calcext:value-type="float">
            <text:p>686</text:p>
          </table:table-cell>
          <table:table-cell table:style-name="ce4" office:value-type="date" office:date-value="2026-02-23" calcext:value-type="date">
            <text:p>23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3.67" calcext:value-type="float">
            <text:p>483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ggi di riscossione</text:p>
          </table:table-cell>
        </table:table-row>
        <table:table-row table:style-name="ro1">
          <table:table-cell table:style-name="ce2" office:value-type="float" office:value="687" calcext:value-type="float">
            <text:p>687</text:p>
          </table:table-cell>
          <table:table-cell table:style-name="ce4" office:value-type="date" office:date-value="2026-02-24" calcext:value-type="date">
            <text:p>24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172" calcext:value-type="float">
            <text:p>3.172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689" calcext:value-type="float">
            <text:p>689</text:p>
          </table:table-cell>
          <table:table-cell table:style-name="ce4" office:value-type="date" office:date-value="2026-02-24" calcext:value-type="date">
            <text:p>24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5.68" calcext:value-type="float">
            <text:p>385,6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2">
          <table:table-cell table:style-name="ce2" office:value-type="float" office:value="690" calcext:value-type="float">
            <text:p>690</text:p>
          </table:table-cell>
          <table:table-cell table:style-name="ce4" office:value-type="date" office:date-value="2026-02-24" calcext:value-type="date">
            <text:p>24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000" calcext:value-type="float">
            <text:p>5.0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691" calcext:value-type="float">
            <text:p>691</text:p>
          </table:table-cell>
          <table:table-cell table:style-name="ce4" office:value-type="date" office:date-value="2026-02-25" calcext:value-type="date">
            <text:p>25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334.02" calcext:value-type="float">
            <text:p>11.334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ggi di riscossione</text:p>
          </table:table-cell>
        </table:table-row>
        <table:table-row table:style-name="ro2">
          <table:table-cell table:style-name="ce2" office:value-type="float" office:value="693" calcext:value-type="float">
            <text:p>693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287.7" calcext:value-type="float">
            <text:p>24.287,7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Organi e incarichi istituzionali dell'amministrazione</text:p>
          </table:table-cell>
        </table:table-row>
        <table:table-row table:style-name="ro1">
          <table:table-cell table:style-name="ce2" office:value-type="float" office:value="749" calcext:value-type="float">
            <text:p>749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9.03" calcext:value-type="float">
            <text:p>169,0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2">
          <table:table-cell table:style-name="ce2" office:value-type="float" office:value="750" calcext:value-type="float">
            <text:p>750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0" calcext:value-type="float">
            <text:p>1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751" calcext:value-type="float">
            <text:p>751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" calcext:value-type="float">
            <text:p>35,0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752" calcext:value-type="float">
            <text:p>752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" calcext:value-type="float">
            <text:p>3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Centrali</text:p>
          </table:table-cell>
        </table:table-row>
        <table:table-row table:style-name="ro2">
          <table:table-cell table:style-name="ce2" office:value-type="float" office:value="753" calcext:value-type="float">
            <text:p>753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" calcext:value-type="float">
            <text:p>3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Centrali</text:p>
          </table:table-cell>
        </table:table-row>
        <table:table-row table:style-name="ro2">
          <table:table-cell table:style-name="ce2" office:value-type="float" office:value="754" calcext:value-type="float">
            <text:p>754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" calcext:value-type="float">
            <text:p>3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Centrali</text:p>
          </table:table-cell>
        </table:table-row>
        <table:table-row table:style-name="ro2">
          <table:table-cell table:style-name="ce2" office:value-type="float" office:value="755" calcext:value-type="float">
            <text:p>755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" calcext:value-type="float">
            <text:p>35,0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756" calcext:value-type="float">
            <text:p>756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" calcext:value-type="float">
            <text:p>35,00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757" calcext:value-type="float">
            <text:p>757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10" calcext:value-type="float">
            <text:p>41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Centrali</text:p>
          </table:table-cell>
        </table:table-row>
        <table:table-row table:style-name="ro1">
          <table:table-cell table:style-name="ce2" office:value-type="float" office:value="758" calcext:value-type="float">
            <text:p>758</text:p>
          </table:table-cell>
          <table:table-cell table:style-name="ce4" office:value-type="date" office:date-value="2026-02-27" calcext:value-type="date">
            <text:p>27/02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118.88" calcext:value-type="float">
            <text:p>5.118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2">
          <table:table-cell table:style-name="ce2" office:value-type="float" office:value="768" calcext:value-type="float">
            <text:p>768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11.9" calcext:value-type="float">
            <text:p>3.011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Locali</text:p>
          </table:table-cell>
        </table:table-row>
        <table:table-row table:style-name="ro1">
          <table:table-cell table:style-name="ce2" office:value-type="float" office:value="770" calcext:value-type="float">
            <text:p>770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.97" calcext:value-type="float">
            <text:p>75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71" calcext:value-type="float">
            <text:p>771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.97" calcext:value-type="float">
            <text:p>75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72" calcext:value-type="float">
            <text:p>772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.97" calcext:value-type="float">
            <text:p>75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73" calcext:value-type="float">
            <text:p>773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.97" calcext:value-type="float">
            <text:p>75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74" calcext:value-type="float">
            <text:p>774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.97" calcext:value-type="float">
            <text:p>75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75" calcext:value-type="float">
            <text:p>775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5.97" calcext:value-type="float">
            <text:p>75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76" calcext:value-type="float">
            <text:p>776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2" calcext:value-type="float">
            <text:p>202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2">
          <table:table-cell table:style-name="ce2" office:value-type="float" office:value="777" calcext:value-type="float">
            <text:p>777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073.17" calcext:value-type="float">
            <text:p>7.073,17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778" calcext:value-type="float">
            <text:p>778</text:p>
          </table:table-cell>
          <table:table-cell table:style-name="ce4" office:value-type="date" office:date-value="2026-03-04" calcext:value-type="date">
            <text:p>04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.6" calcext:value-type="float">
            <text:p>48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79" calcext:value-type="float">
            <text:p>77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1.04" calcext:value-type="float">
            <text:p>81,0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0" calcext:value-type="float">
            <text:p>78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7.6" calcext:value-type="float">
            <text:p>97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1" calcext:value-type="float">
            <text:p>78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1.03" calcext:value-type="float">
            <text:p>161,0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2" calcext:value-type="float">
            <text:p>78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14.17" calcext:value-type="float">
            <text:p>314,1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3" calcext:value-type="float">
            <text:p>78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33" calcext:value-type="float">
            <text:p>0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4" calcext:value-type="float">
            <text:p>78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33" calcext:value-type="float">
            <text:p>0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5" calcext:value-type="float">
            <text:p>78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43" calcext:value-type="float">
            <text:p>0,4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6" calcext:value-type="float">
            <text:p>78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33" calcext:value-type="float">
            <text:p>0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7" calcext:value-type="float">
            <text:p>78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88" calcext:value-type="float">
            <text:p>1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8" calcext:value-type="float">
            <text:p>78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13" calcext:value-type="float">
            <text:p>0,1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89" calcext:value-type="float">
            <text:p>78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45.05" calcext:value-type="float">
            <text:p>1.045,0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0" calcext:value-type="float">
            <text:p>79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07.64" calcext:value-type="float">
            <text:p>1.407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1" calcext:value-type="float">
            <text:p>79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44.44" calcext:value-type="float">
            <text:p>2.144,4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2" calcext:value-type="float">
            <text:p>79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53" calcext:value-type="float">
            <text:p>13,5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3" calcext:value-type="float">
            <text:p>79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7.54" calcext:value-type="float">
            <text:p>107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4" calcext:value-type="float">
            <text:p>79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6.23" calcext:value-type="float">
            <text:p>66,2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5" calcext:value-type="float">
            <text:p>79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16" calcext:value-type="float">
            <text:p>12,1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6" calcext:value-type="float">
            <text:p>79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03" calcext:value-type="float">
            <text:p>12,0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7" calcext:value-type="float">
            <text:p>79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0.9" calcext:value-type="float">
            <text:p>140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8" calcext:value-type="float">
            <text:p>79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4.19" calcext:value-type="float">
            <text:p>254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799" calcext:value-type="float">
            <text:p>79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4.93" calcext:value-type="float">
            <text:p>174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0" calcext:value-type="float">
            <text:p>80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2.46" calcext:value-type="float">
            <text:p>152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1" calcext:value-type="float">
            <text:p>80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.48" calcext:value-type="float">
            <text:p>37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2" calcext:value-type="float">
            <text:p>80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.15" calcext:value-type="float">
            <text:p>30,1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3" calcext:value-type="float">
            <text:p>80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.37" calcext:value-type="float">
            <text:p>38,3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4" calcext:value-type="float">
            <text:p>80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5.96" calcext:value-type="float">
            <text:p>45,9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5" calcext:value-type="float">
            <text:p>80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9.12" calcext:value-type="float">
            <text:p>49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6" calcext:value-type="float">
            <text:p>80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2.85" calcext:value-type="float">
            <text:p>72,8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7" calcext:value-type="float">
            <text:p>80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.94" calcext:value-type="float">
            <text:p>39,9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8" calcext:value-type="float">
            <text:p>80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11.53" calcext:value-type="float">
            <text:p>911,5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09" calcext:value-type="float">
            <text:p>80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9.67" calcext:value-type="float">
            <text:p>119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0" calcext:value-type="float">
            <text:p>81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4.1" calcext:value-type="float">
            <text:p>74,1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1" calcext:value-type="float">
            <text:p>81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.51" calcext:value-type="float">
            <text:p>36,5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2" calcext:value-type="float">
            <text:p>81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01" calcext:value-type="float">
            <text:p>0,0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3" calcext:value-type="float">
            <text:p>81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6.78" calcext:value-type="float">
            <text:p>96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4" calcext:value-type="float">
            <text:p>81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3.54" calcext:value-type="float">
            <text:p>173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5" calcext:value-type="float">
            <text:p>81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7.04" calcext:value-type="float">
            <text:p>137,0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6" calcext:value-type="float">
            <text:p>81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1" calcext:value-type="float">
            <text:p>19,1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7" calcext:value-type="float">
            <text:p>81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93.07" calcext:value-type="float">
            <text:p>1.593,0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8" calcext:value-type="float">
            <text:p>81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14.4" calcext:value-type="float">
            <text:p>314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19" calcext:value-type="float">
            <text:p>81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77.44" calcext:value-type="float">
            <text:p>1.077,4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0" calcext:value-type="float">
            <text:p>82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664.18" calcext:value-type="float">
            <text:p>2.664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1" calcext:value-type="float">
            <text:p>82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6.31" calcext:value-type="float">
            <text:p>306,3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2" calcext:value-type="float">
            <text:p>82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2" calcext:value-type="float">
            <text:p>13,2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3" calcext:value-type="float">
            <text:p>82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14.46" calcext:value-type="float">
            <text:p>3.714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4" calcext:value-type="float">
            <text:p>82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12" calcext:value-type="float">
            <text:p>14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5" calcext:value-type="float">
            <text:p>82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60.62" calcext:value-type="float">
            <text:p>460,6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6" calcext:value-type="float">
            <text:p>82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7.19" calcext:value-type="float">
            <text:p>77,1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7" calcext:value-type="float">
            <text:p>82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6.66" calcext:value-type="float">
            <text:p>146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8" calcext:value-type="float">
            <text:p>82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3.58" calcext:value-type="float">
            <text:p>53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29" calcext:value-type="float">
            <text:p>82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7.77" calcext:value-type="float">
            <text:p>57,7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0" calcext:value-type="float">
            <text:p>83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2.48" calcext:value-type="float">
            <text:p>202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1" calcext:value-type="float">
            <text:p>83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7.77" calcext:value-type="float">
            <text:p>57,7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2" calcext:value-type="float">
            <text:p>83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4.12" calcext:value-type="float">
            <text:p>64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3" calcext:value-type="float">
            <text:p>83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.41" calcext:value-type="float">
            <text:p>36,4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4" calcext:value-type="float">
            <text:p>83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03" calcext:value-type="float">
            <text:p>12,0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5" calcext:value-type="float">
            <text:p>83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0.95" calcext:value-type="float">
            <text:p>170,9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6" calcext:value-type="float">
            <text:p>83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8.33" calcext:value-type="float">
            <text:p>58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7" calcext:value-type="float">
            <text:p>83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07.53" calcext:value-type="float">
            <text:p>4.007,5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8" calcext:value-type="float">
            <text:p>83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2.03" calcext:value-type="float">
            <text:p>192,0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39" calcext:value-type="float">
            <text:p>83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6.46" calcext:value-type="float">
            <text:p>86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0" calcext:value-type="float">
            <text:p>84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80.93" calcext:value-type="float">
            <text:p>2.180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1" calcext:value-type="float">
            <text:p>84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7.49" calcext:value-type="float">
            <text:p>77,4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2" calcext:value-type="float">
            <text:p>84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93" calcext:value-type="float">
            <text:p>12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3" calcext:value-type="float">
            <text:p>84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.82" calcext:value-type="float">
            <text:p>18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4" calcext:value-type="float">
            <text:p>84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.82" calcext:value-type="float">
            <text:p>18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5" calcext:value-type="float">
            <text:p>84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7.37" calcext:value-type="float">
            <text:p>77,3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6" calcext:value-type="float">
            <text:p>84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3.83" calcext:value-type="float">
            <text:p>143,8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7" calcext:value-type="float">
            <text:p>84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4.33" calcext:value-type="float">
            <text:p>74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8" calcext:value-type="float">
            <text:p>84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.77" calcext:value-type="float">
            <text:p>8,7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49" calcext:value-type="float">
            <text:p>84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.07" calcext:value-type="float">
            <text:p>39,0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0" calcext:value-type="float">
            <text:p>85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.13" calcext:value-type="float">
            <text:p>24,1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1" calcext:value-type="float">
            <text:p>85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.6" calcext:value-type="float">
            <text:p>20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2" calcext:value-type="float">
            <text:p>85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.66" calcext:value-type="float">
            <text:p>18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3" calcext:value-type="float">
            <text:p>85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.36" calcext:value-type="float">
            <text:p>30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4" calcext:value-type="float">
            <text:p>85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10.39" calcext:value-type="float">
            <text:p>1.110,3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5" calcext:value-type="float">
            <text:p>85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9.93" calcext:value-type="float">
            <text:p>109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6" calcext:value-type="float">
            <text:p>85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1" calcext:value-type="float">
            <text:p>19,1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7" calcext:value-type="float">
            <text:p>85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.82" calcext:value-type="float">
            <text:p>18,8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8" calcext:value-type="float">
            <text:p>85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964.2" calcext:value-type="float">
            <text:p>4.964,2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59" calcext:value-type="float">
            <text:p>85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7.21" calcext:value-type="float">
            <text:p>137,2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0" calcext:value-type="float">
            <text:p>86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97.37" calcext:value-type="float">
            <text:p>1.097,3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1" calcext:value-type="float">
            <text:p>86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.44" calcext:value-type="float">
            <text:p>28,4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2" calcext:value-type="float">
            <text:p>86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.57" calcext:value-type="float">
            <text:p>2,5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3" calcext:value-type="float">
            <text:p>86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1.27" calcext:value-type="float">
            <text:p>371,2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4" calcext:value-type="float">
            <text:p>86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109.25" calcext:value-type="float">
            <text:p>6.109,2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5" calcext:value-type="float">
            <text:p>86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4.44" calcext:value-type="float">
            <text:p>44,4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6" calcext:value-type="float">
            <text:p>86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13.38" calcext:value-type="float">
            <text:p>3.913,3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7" calcext:value-type="float">
            <text:p>86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816.98" calcext:value-type="float">
            <text:p>2.816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8" calcext:value-type="float">
            <text:p>86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8.39" calcext:value-type="float">
            <text:p>208,3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69" calcext:value-type="float">
            <text:p>86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883.11" calcext:value-type="float">
            <text:p>14.883,1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0" calcext:value-type="float">
            <text:p>87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225.48" calcext:value-type="float">
            <text:p>4.225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1" calcext:value-type="float">
            <text:p>87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1.11" calcext:value-type="float">
            <text:p>71,1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2" calcext:value-type="float">
            <text:p>87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095" calcext:value-type="float">
            <text:p>6.09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3" calcext:value-type="float">
            <text:p>87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57.11" calcext:value-type="float">
            <text:p>957,1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4" calcext:value-type="float">
            <text:p>87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4.87" calcext:value-type="float">
            <text:p>104,8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5" calcext:value-type="float">
            <text:p>87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42.48" calcext:value-type="float">
            <text:p>542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6" calcext:value-type="float">
            <text:p>87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68.22" calcext:value-type="float">
            <text:p>1.568,2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77" calcext:value-type="float">
            <text:p>87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10.81" calcext:value-type="float">
            <text:p>910,8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78" calcext:value-type="float">
            <text:p>878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15.7" calcext:value-type="float">
            <text:p>1.115,7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79" calcext:value-type="float">
            <text:p>879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0.25" calcext:value-type="float">
            <text:p>340,2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0" calcext:value-type="float">
            <text:p>880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14.59" calcext:value-type="float">
            <text:p>814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1" calcext:value-type="float">
            <text:p>881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31.32" calcext:value-type="float">
            <text:p>2.131,3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2" calcext:value-type="float">
            <text:p>882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95.61" calcext:value-type="float">
            <text:p>1.895,6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3" calcext:value-type="float">
            <text:p>883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58.29" calcext:value-type="float">
            <text:p>458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4" calcext:value-type="float">
            <text:p>884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6.49" calcext:value-type="float">
            <text:p>196,4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5" calcext:value-type="float">
            <text:p>885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99.65" calcext:value-type="float">
            <text:p>999,6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6" calcext:value-type="float">
            <text:p>886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1.54" calcext:value-type="float">
            <text:p>301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7" calcext:value-type="float">
            <text:p>887</text:p>
          </table:table-cell>
          <table:table-cell table:style-name="ce4" office:value-type="date" office:date-value="2026-03-05" calcext:value-type="date">
            <text:p>0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81.95" calcext:value-type="float">
            <text:p>481,9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888" calcext:value-type="float">
            <text:p>888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0.66" calcext:value-type="float">
            <text:p>90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89" calcext:value-type="float">
            <text:p>889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15.97" calcext:value-type="float">
            <text:p>715,9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0" calcext:value-type="float">
            <text:p>890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1" calcext:value-type="float">
            <text:p>891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9.66" calcext:value-type="float">
            <text:p>359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2" calcext:value-type="float">
            <text:p>892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.91" calcext:value-type="float">
            <text:p>8,9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3" calcext:value-type="float">
            <text:p>893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7.59" calcext:value-type="float">
            <text:p>217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4" calcext:value-type="float">
            <text:p>894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.39" calcext:value-type="float">
            <text:p>17,3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5" calcext:value-type="float">
            <text:p>895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9" calcext:value-type="float">
            <text:p>13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6" calcext:value-type="float">
            <text:p>896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68.12" calcext:value-type="float">
            <text:p>468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7" calcext:value-type="float">
            <text:p>897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59" calcext:value-type="float">
            <text:p>15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8" calcext:value-type="float">
            <text:p>898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7.26" calcext:value-type="float">
            <text:p>97,2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899" calcext:value-type="float">
            <text:p>899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55" calcext:value-type="float">
            <text:p>19,5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0" calcext:value-type="float">
            <text:p>900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1" calcext:value-type="float">
            <text:p>901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.9" calcext:value-type="float">
            <text:p>24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2" calcext:value-type="float">
            <text:p>902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.35" calcext:value-type="float">
            <text:p>29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3" calcext:value-type="float">
            <text:p>903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18.22" calcext:value-type="float">
            <text:p>518,2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4" calcext:value-type="float">
            <text:p>904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.03" calcext:value-type="float">
            <text:p>19,0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5" calcext:value-type="float">
            <text:p>905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92.29" calcext:value-type="float">
            <text:p>1.392,2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6" calcext:value-type="float">
            <text:p>906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7" calcext:value-type="float">
            <text:p>907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.49" calcext:value-type="float">
            <text:p>29,4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8" calcext:value-type="float">
            <text:p>908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.91" calcext:value-type="float">
            <text:p>16,9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09" calcext:value-type="float">
            <text:p>909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9" calcext:value-type="float">
            <text:p>13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0" calcext:value-type="float">
            <text:p>910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6.77" calcext:value-type="float">
            <text:p>66,7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1" calcext:value-type="float">
            <text:p>911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52" calcext:value-type="float">
            <text:p>15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2" calcext:value-type="float">
            <text:p>912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3" calcext:value-type="float">
            <text:p>913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4" calcext:value-type="float">
            <text:p>914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6.88" calcext:value-type="float">
            <text:p>406,8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5" calcext:value-type="float">
            <text:p>915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98" calcext:value-type="float">
            <text:p>14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6" calcext:value-type="float">
            <text:p>916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7" calcext:value-type="float">
            <text:p>917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8" calcext:value-type="float">
            <text:p>918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10.39" calcext:value-type="float">
            <text:p>710,3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19" calcext:value-type="float">
            <text:p>919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0" calcext:value-type="float">
            <text:p>920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2.46" calcext:value-type="float">
            <text:p>22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1" calcext:value-type="float">
            <text:p>921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2" calcext:value-type="float">
            <text:p>922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.91" calcext:value-type="float">
            <text:p>16,9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3" calcext:value-type="float">
            <text:p>923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59" calcext:value-type="float">
            <text:p>15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4" calcext:value-type="float">
            <text:p>924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52" calcext:value-type="float">
            <text:p>15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5" calcext:value-type="float">
            <text:p>925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6.9" calcext:value-type="float">
            <text:p>96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6" calcext:value-type="float">
            <text:p>926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6.48" calcext:value-type="float">
            <text:p>296,4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7" calcext:value-type="float">
            <text:p>927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8" calcext:value-type="float">
            <text:p>928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4.59" calcext:value-type="float">
            <text:p>134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29" calcext:value-type="float">
            <text:p>929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.78" calcext:value-type="float">
            <text:p>35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0" calcext:value-type="float">
            <text:p>930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92.58" calcext:value-type="float">
            <text:p>292,5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1" calcext:value-type="float">
            <text:p>931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2" calcext:value-type="float">
            <text:p>932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3" calcext:value-type="float">
            <text:p>933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.33" calcext:value-type="float">
            <text:p>17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4" calcext:value-type="float">
            <text:p>934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9" calcext:value-type="float">
            <text:p>13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5" calcext:value-type="float">
            <text:p>935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52.93" calcext:value-type="float">
            <text:p>952,9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6" calcext:value-type="float">
            <text:p>936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4.21" calcext:value-type="float">
            <text:p>24,2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7" calcext:value-type="float">
            <text:p>937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67" calcext:value-type="float">
            <text:p>14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8" calcext:value-type="float">
            <text:p>938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67" calcext:value-type="float">
            <text:p>14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39" calcext:value-type="float">
            <text:p>939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3.12" calcext:value-type="float">
            <text:p>43,1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0" calcext:value-type="float">
            <text:p>940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1" calcext:value-type="float">
            <text:p>941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2" calcext:value-type="float">
            <text:p>942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.39" calcext:value-type="float">
            <text:p>16,3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3" calcext:value-type="float">
            <text:p>943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.91" calcext:value-type="float">
            <text:p>16,9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4" calcext:value-type="float">
            <text:p>944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0.76" calcext:value-type="float">
            <text:p>20,7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5" calcext:value-type="float">
            <text:p>945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5.59" calcext:value-type="float">
            <text:p>15,5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6" calcext:value-type="float">
            <text:p>946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1.56" calcext:value-type="float">
            <text:p>71,5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7" calcext:value-type="float">
            <text:p>947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67" calcext:value-type="float">
            <text:p>14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8" calcext:value-type="float">
            <text:p>948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44" calcext:value-type="float">
            <text:p>14,4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49" calcext:value-type="float">
            <text:p>949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50" calcext:value-type="float">
            <text:p>950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.67" calcext:value-type="float">
            <text:p>14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51" calcext:value-type="float">
            <text:p>951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52" calcext:value-type="float">
            <text:p>952</text:p>
          </table:table-cell>
          <table:table-cell table:style-name="ce4" office:value-type="date" office:date-value="2026-03-09" calcext:value-type="date">
            <text:p>0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.35" calcext:value-type="float">
            <text:p>13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54" calcext:value-type="float">
            <text:p>954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34.4" calcext:value-type="float">
            <text:p>634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2">
          <table:table-cell table:style-name="ce2" office:value-type="float" office:value="955" calcext:value-type="float">
            <text:p>955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754.24" calcext:value-type="float">
            <text:p>4.754,24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956" calcext:value-type="float">
            <text:p>956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9.9" calcext:value-type="float">
            <text:p>389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Giornali, riviste e pubblicazioni</text:p>
          </table:table-cell>
        </table:table-row>
        <table:table-row table:style-name="ro2">
          <table:table-cell table:style-name="ce2" office:value-type="float" office:value="957" calcext:value-type="float">
            <text:p>957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004.37" calcext:value-type="float">
            <text:p>13.004,37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958" calcext:value-type="float">
            <text:p>958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770.4" calcext:value-type="float">
            <text:p>8.770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Locali</text:p>
          </table:table-cell>
        </table:table-row>
        <table:table-row table:style-name="ro2">
          <table:table-cell table:style-name="ce2" office:value-type="float" office:value="959" calcext:value-type="float">
            <text:p>959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192.76" calcext:value-type="float">
            <text:p>16.192,76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Terreni</text:p>
          </table:table-cell>
        </table:table-row>
        <table:table-row table:style-name="ro1">
          <table:table-cell table:style-name="ce2" office:value-type="float" office:value="960" calcext:value-type="float">
            <text:p>960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90.52" calcext:value-type="float">
            <text:p>590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961" calcext:value-type="float">
            <text:p>961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900" calcext:value-type="float">
            <text:p>1.9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2">
          <table:table-cell table:style-name="ce2" office:value-type="float" office:value="962" calcext:value-type="float">
            <text:p>962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04.24" calcext:value-type="float">
            <text:p>3.704,2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Organi e incarichi istituzionali dell'amministrazione</text:p>
          </table:table-cell>
        </table:table-row>
        <table:table-row table:style-name="ro2">
          <table:table-cell table:style-name="ce2" office:value-type="float" office:value="963" calcext:value-type="float">
            <text:p>963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85.62" calcext:value-type="float">
            <text:p>3.485,6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966" calcext:value-type="float">
            <text:p>966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1.35" calcext:value-type="float">
            <text:p>91,3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67" calcext:value-type="float">
            <text:p>967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.02" calcext:value-type="float">
            <text:p>40,0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68" calcext:value-type="float">
            <text:p>968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.54" calcext:value-type="float">
            <text:p>6,5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69" calcext:value-type="float">
            <text:p>969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8.73" calcext:value-type="float">
            <text:p>118,7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0" calcext:value-type="float">
            <text:p>970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2.61" calcext:value-type="float">
            <text:p>72,6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1" calcext:value-type="float">
            <text:p>971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7.64" calcext:value-type="float">
            <text:p>87,6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2" calcext:value-type="float">
            <text:p>972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85" calcext:value-type="float">
            <text:p>1,8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3" calcext:value-type="float">
            <text:p>973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.86" calcext:value-type="float">
            <text:p>1,8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4" calcext:value-type="float">
            <text:p>974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.66" calcext:value-type="float">
            <text:p>7,6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5" calcext:value-type="float">
            <text:p>975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.61" calcext:value-type="float">
            <text:p>5,6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6" calcext:value-type="float">
            <text:p>976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78" calcext:value-type="float">
            <text:p>0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7" calcext:value-type="float">
            <text:p>977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98" calcext:value-type="float">
            <text:p>0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8" calcext:value-type="float">
            <text:p>978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78" calcext:value-type="float">
            <text:p>0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79" calcext:value-type="float">
            <text:p>979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.31" calcext:value-type="float">
            <text:p>36,3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80" calcext:value-type="float">
            <text:p>980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78" calcext:value-type="float">
            <text:p>0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81" calcext:value-type="float">
            <text:p>981</text:p>
          </table:table-cell>
          <table:table-cell table:style-name="ce4" office:value-type="date" office:date-value="2026-03-10" calcext:value-type="date">
            <text:p>1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2.11" calcext:value-type="float">
            <text:p>12,1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982" calcext:value-type="float">
            <text:p>982</text:p>
          </table:table-cell>
          <table:table-cell table:style-name="ce4" office:value-type="date" office:date-value="2026-03-12" calcext:value-type="date">
            <text:p>12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7.9" calcext:value-type="float">
            <text:p>237,9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983" calcext:value-type="float">
            <text:p>983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97.6" calcext:value-type="float">
            <text:p>397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1">
          <table:table-cell table:style-name="ce2" office:value-type="float" office:value="984" calcext:value-type="float">
            <text:p>984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93" calcext:value-type="float">
            <text:p>793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985" calcext:value-type="float">
            <text:p>985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57.46" calcext:value-type="float">
            <text:p>857,4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86" calcext:value-type="float">
            <text:p>986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99.04" calcext:value-type="float">
            <text:p>599,0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87" calcext:value-type="float">
            <text:p>987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77.72" calcext:value-type="float">
            <text:p>277,7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88" calcext:value-type="float">
            <text:p>988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6.51" calcext:value-type="float">
            <text:p>256,5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89" calcext:value-type="float">
            <text:p>989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3.34" calcext:value-type="float">
            <text:p>303,34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90" calcext:value-type="float">
            <text:p>990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1.25" calcext:value-type="float">
            <text:p>401,2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91" calcext:value-type="float">
            <text:p>991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28.56" calcext:value-type="float">
            <text:p>428,5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92" calcext:value-type="float">
            <text:p>992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68.3" calcext:value-type="float">
            <text:p>868,3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93" calcext:value-type="float">
            <text:p>993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61.23" calcext:value-type="float">
            <text:p>961,2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94" calcext:value-type="float">
            <text:p>994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641.39" calcext:value-type="float">
            <text:p>641,3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95" calcext:value-type="float">
            <text:p>995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73.4" calcext:value-type="float">
            <text:p>573,4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1">
          <table:table-cell table:style-name="ce2" office:value-type="float" office:value="996" calcext:value-type="float">
            <text:p>996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1.3" calcext:value-type="float">
            <text:p>371,3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beni di consumo</text:p>
          </table:table-cell>
        </table:table-row>
        <table:table-row table:style-name="ro2">
          <table:table-cell table:style-name="ce2" office:value-type="float" office:value="997" calcext:value-type="float">
            <text:p>997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50.61" calcext:value-type="float">
            <text:p>550,6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Centrali</text:p>
          </table:table-cell>
        </table:table-row>
        <table:table-row table:style-name="ro2">
          <table:table-cell table:style-name="ce2" office:value-type="float" office:value="998" calcext:value-type="float">
            <text:p>998</text:p>
          </table:table-cell>
          <table:table-cell table:style-name="ce4" office:value-type="date" office:date-value="2026-03-13" calcext:value-type="date">
            <text:p>1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259.01" calcext:value-type="float">
            <text:p>8.259,01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mministrazioni Centrali</text:p>
          </table:table-cell>
        </table:table-row>
        <table:table-row table:style-name="ro4">
          <table:table-cell table:style-name="ce2" office:value-type="float" office:value="1001" calcext:value-type="float">
            <text:p>1001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10.09" calcext:value-type="float">
            <text:p>410,09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4">
          <table:table-cell table:style-name="ce2" office:value-type="float" office:value="1002" calcext:value-type="float">
            <text:p>1002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0.45" calcext:value-type="float">
            <text:p>90,4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2">
          <table:table-cell table:style-name="ce2" office:value-type="float" office:value="1003" calcext:value-type="float">
            <text:p>1003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196.61" calcext:value-type="float">
            <text:p>11.196,61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1004" calcext:value-type="float">
            <text:p>1004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9.98" calcext:value-type="float">
            <text:p>349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2">
          <table:table-cell table:style-name="ce2" office:value-type="float" office:value="1005" calcext:value-type="float">
            <text:p>1005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373.94" calcext:value-type="float">
            <text:p>2.373,94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1">
          <table:table-cell table:style-name="ce2" office:value-type="float" office:value="1006" calcext:value-type="float">
            <text:p>1006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85.52" calcext:value-type="float">
            <text:p>385,5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ilizzo di beni di terzi</text:p>
          </table:table-cell>
        </table:table-row>
        <table:table-row table:style-name="ro2">
          <table:table-cell table:style-name="ce2" office:value-type="float" office:value="1007" calcext:value-type="float">
            <text:p>1007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6576.99" calcext:value-type="float">
            <text:p>16.576,99</text:p>
          </table:table-cell>
          <table:table-cell table:style-name="ce11" office:value-type="string" calcext:value-type="string">
            <text:p>Spese in conto capitale</text:p>
          </table:table-cell>
          <table:table-cell table:style-name="ce6" office:value-type="string" calcext:value-type="string">
            <text:p>Investimenti fissi lordi e acquisto di terreni</text:p>
          </table:table-cell>
          <table:table-cell table:style-name="ce6" office:value-type="string" calcext:value-type="string">
            <text:p>Beni immobili</text:p>
          </table:table-cell>
        </table:table-row>
        <table:table-row table:style-name="ro2">
          <table:table-cell table:style-name="ce2" office:value-type="float" office:value="1008" calcext:value-type="float">
            <text:p>1008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79.62" calcext:value-type="float">
            <text:p>1.079,62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1010" calcext:value-type="float">
            <text:p>1010</text:p>
          </table:table-cell>
          <table:table-cell table:style-name="ce4" office:value-type="date" office:date-value="2026-03-19" calcext:value-type="date">
            <text:p>19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5.85" calcext:value-type="float">
            <text:p>375,8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1033" calcext:value-type="float">
            <text:p>1033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38" calcext:value-type="float">
            <text:p>0,3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Utenze e canoni</text:p>
          </table:table-cell>
        </table:table-row>
        <table:table-row table:style-name="ro1">
          <table:table-cell table:style-name="ce2" office:value-type="float" office:value="1034" calcext:value-type="float">
            <text:p>1034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7.07" calcext:value-type="float">
            <text:p>137,0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035" calcext:value-type="float">
            <text:p>1035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48.78" calcext:value-type="float">
            <text:p>348,7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036" calcext:value-type="float">
            <text:p>1036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1.18" calcext:value-type="float">
            <text:p>111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037" calcext:value-type="float">
            <text:p>1037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33.53" calcext:value-type="float">
            <text:p>333,5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038" calcext:value-type="float">
            <text:p>1038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1.18" calcext:value-type="float">
            <text:p>111,1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039" calcext:value-type="float">
            <text:p>1039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11.17" calcext:value-type="float">
            <text:p>111,1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040" calcext:value-type="float">
            <text:p>1040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33.53" calcext:value-type="float">
            <text:p>333,5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Manutenzione ordinaria e riparazioni</text:p>
          </table:table-cell>
        </table:table-row>
        <table:table-row table:style-name="ro1">
          <table:table-cell table:style-name="ce2" office:value-type="float" office:value="1041" calcext:value-type="float">
            <text:p>1041</text:p>
          </table:table-cell>
          <table:table-cell table:style-name="ce4" office:value-type="date" office:date-value="2026-03-23" calcext:value-type="date">
            <text:p>23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536.5" calcext:value-type="float">
            <text:p>3.536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altre imprese</text:p>
          </table:table-cell>
        </table:table-row>
        <table:table-row table:style-name="ro2">
          <table:table-cell table:style-name="ce2" office:value-type="float" office:value="1042" calcext:value-type="float">
            <text:p>1042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031" calcext:value-type="float">
            <text:p>21.031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Organi e incarichi istituzionali dell'amministrazione</text:p>
          </table:table-cell>
        </table:table-row>
        <table:table-row table:style-name="ro2">
          <table:table-cell table:style-name="ce2" office:value-type="float" office:value="1043" calcext:value-type="float">
            <text:p>1043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177.5" calcext:value-type="float">
            <text:p>7.177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Organi e incarichi istituzionali dell'amministrazione</text:p>
          </table:table-cell>
        </table:table-row>
        <table:table-row table:style-name="ro1">
          <table:table-cell table:style-name="ce2" office:value-type="float" office:value="1090" calcext:value-type="float">
            <text:p>1090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775.5" calcext:value-type="float">
            <text:p>775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1103" calcext:value-type="float">
            <text:p>1103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333.33" calcext:value-type="float">
            <text:p>18.333,33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1">
          <table:table-cell table:style-name="ce2" office:value-type="float" office:value="1104" calcext:value-type="float">
            <text:p>1104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166.67" calcext:value-type="float">
            <text:p>9.166,67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Contratti di servizio pubblico</text:p>
          </table:table-cell>
        </table:table-row>
        <table:table-row table:style-name="ro2">
          <table:table-cell table:style-name="ce2" office:value-type="float" office:value="1106" calcext:value-type="float">
            <text:p>1106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000" calcext:value-type="float">
            <text:p>5.0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1107" calcext:value-type="float">
            <text:p>1107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464" calcext:value-type="float">
            <text:p>1.464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1">
          <table:table-cell table:style-name="ce2" office:value-type="float" office:value="1108" calcext:value-type="float">
            <text:p>1108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00" calcext:value-type="float">
            <text:p>3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Prestazioni professionali e specialistiche</text:p>
          </table:table-cell>
        </table:table-row>
        <table:table-row table:style-name="ro1">
          <table:table-cell table:style-name="ce2" office:value-type="float" office:value="1109" calcext:value-type="float">
            <text:p>1109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75.98" calcext:value-type="float">
            <text:p>375,98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amministrativi</text:p>
          </table:table-cell>
        </table:table-row>
        <table:table-row table:style-name="ro1">
          <table:table-cell table:style-name="ce2" office:value-type="float" office:value="1113" calcext:value-type="float">
            <text:p>1113</text:p>
          </table:table-cell>
          <table:table-cell table:style-name="ce4" office:value-type="date" office:date-value="2026-03-25" calcext:value-type="date">
            <text:p>25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0.26" calcext:value-type="float">
            <text:p>0,2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informatici e di telecomunicazioni</text:p>
          </table:table-cell>
        </table:table-row>
        <table:table-row table:style-name="ro2">
          <table:table-cell table:style-name="ce2" office:value-type="float" office:value="1123" calcext:value-type="float">
            <text:p>1123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04" calcext:value-type="float">
            <text:p>2.504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24" calcext:value-type="float">
            <text:p>1124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933.5" calcext:value-type="float">
            <text:p>933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25" calcext:value-type="float">
            <text:p>1125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16" calcext:value-type="float">
            <text:p>216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26" calcext:value-type="float">
            <text:p>1126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050" calcext:value-type="float">
            <text:p>1.05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27" calcext:value-type="float">
            <text:p>1127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400" calcext:value-type="float">
            <text:p>4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28" calcext:value-type="float">
            <text:p>1128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862.85" calcext:value-type="float">
            <text:p>1.862,85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29" calcext:value-type="float">
            <text:p>1129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3.36" calcext:value-type="float">
            <text:p>173,36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30" calcext:value-type="float">
            <text:p>1130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258" calcext:value-type="float">
            <text:p>258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31" calcext:value-type="float">
            <text:p>1131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328" calcext:value-type="float">
            <text:p>1.328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32" calcext:value-type="float">
            <text:p>1132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75" calcext:value-type="float">
            <text:p>575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2">
          <table:table-cell table:style-name="ce2" office:value-type="float" office:value="1133" calcext:value-type="float">
            <text:p>1133</text:p>
          </table:table-cell>
          <table:table-cell table:style-name="ce4" office:value-type="date" office:date-value="2026-03-26" calcext:value-type="date">
            <text:p>26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507.5" calcext:value-type="float">
            <text:p>507,5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1">
          <table:table-cell table:style-name="ce2" office:value-type="float" office:value="1134" calcext:value-type="float">
            <text:p>1134</text:p>
          </table:table-cell>
          <table:table-cell table:style-name="ce4" office:value-type="date" office:date-value="2026-03-27" calcext:value-type="date">
            <text:p>27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3635.6" calcext:value-type="float">
            <text:p>3.635,6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Altri servizi</text:p>
          </table:table-cell>
        </table:table-row>
        <table:table-row table:style-name="ro1">
          <table:table-cell table:style-name="ce2" office:value-type="float" office:value="1135" calcext:value-type="float">
            <text:p>1135</text:p>
          </table:table-cell>
          <table:table-cell table:style-name="ce4" office:value-type="date" office:date-value="2026-03-27" calcext:value-type="date">
            <text:p>27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858" calcext:value-type="float">
            <text:p>858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Acquisto di beni e servizi</text:p>
          </table:table-cell>
          <table:table-cell table:style-name="ce6" office:value-type="string" calcext:value-type="string">
            <text:p>Servizi finanziari</text:p>
          </table:table-cell>
        </table:table-row>
        <table:table-row table:style-name="ro2">
          <table:table-cell table:style-name="ce2" office:value-type="float" office:value="1136" calcext:value-type="float">
            <text:p>1136</text:p>
          </table:table-cell>
          <table:table-cell table:style-name="ce4" office:value-type="date" office:date-value="2026-03-30" calcext:value-type="date">
            <text:p>30/03/2026</text:p>
          </table:table-cell>
          <table:table-cell table:style-name="ce6" office:value-type="string" calcext:value-type="string">
            <text:p>Altro soggetto pubblico e privato</text:p>
          </table:table-cell>
          <table:table-cell table:style-name="ce9" office:value-type="float" office:value="17500" calcext:value-type="float">
            <text:p>17.500,00</text:p>
          </table:table-cell>
          <table:table-cell table:style-name="ce11" office:value-type="string" calcext:value-type="string">
            <text:p>Spese correnti</text:p>
          </table:table-cell>
          <table:table-cell table:style-name="ce6" office:value-type="string" calcext:value-type="string">
            <text:p>Trasferimenti correnti</text:p>
          </table:table-cell>
          <table:table-cell table:style-name="ce6" office:value-type="string" calcext:value-type="string">
            <text:p>Trasferimenti correnti a Istituzioni Sociali Private</text:p>
          </table:table-cell>
        </table:table-row>
        <table:table-row table:style-name="ro4" table:number-rows-repeated="1047692">
          <table:table-cell table:number-columns-repeated="7"/>
        </table:table-row>
        <table:table-row table:style-name="ro4">
          <table:table-cell table:number-columns-repeated="7"/>
        </table:table-row>
      </table:table>
      <table:named-expressions/>
      <table:database-ranges>
        <table:database-range table:name="__Anonymous_Sheet_DB__0" table:target-range-address="Mandati.A1:Mandati.G883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$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7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number-style style:name="N118P0" style:volatile="true">
      <number:text>$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6P0" style:volatile="true">
      <number:text loext:blank-width-char="("> $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6P1" style:volatile="true">
      <number:text loext:blank-width-char="("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6P2" style:volatile="true">
      <number:text loext:blank-width-char="("> $</number:text>
      <number:fill-character> </number:fill-character>
      <number:text loext:blank-width-char=")1">- </number:text>
    </number:number-style>
    <number:text-style style:name="N126">
      <number:text loext:blank-width-char="("> </number:text>
      <number:text-content/>
      <number:text loext:blank-width-char=")"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 loext:blank-width-char="("> $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4P1" style:volatile="true">
      <number:text loext:blank-width-char="("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4P2" style:volatile="true">
      <number:text loext:blank-width-char="(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4">
      <number:text loext:blank-width-char="("> </number:text>
      <number:text-content/>
      <number:text loext:blank-width-char=")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8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8">
      <number:text loext:blank-width-char="("> </number:text>
      <number:text-content/>
      <number:text loext:blank-width-char=")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9">00/00/0000</text:date>, <text:time style:data-style-name="N2" text:time-value="13:28:59.946893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Mandati" style:display-name="PageStyle_Mandati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7-09T13:50:59.438741100</dc:date>
    <meta:editing-duration>PT16M45S</meta:editing-duration>
    <meta:editing-cycles>5</meta:editing-cycles>
    <meta:generator>LibreOffice/26.2.4.2$Windows_X86_64 LibreOffice_project/0229ac93fcf0d7cbc6376066c6f35021cef002dc</meta:generator>
    <meta:document-statistic meta:table-count="1" meta:cell-count="6181" meta:object-count="0"/>
  </office:meta>
</office:document-meta>
</file>